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1.132cm"/>
    </style:style>
    <style:style style:name="co2" style:family="table-column">
      <style:table-column-properties fo:break-before="auto" style:column-width="2.125cm"/>
    </style:style>
    <style:style style:name="co3" style:family="table-column">
      <style:table-column-properties fo:break-before="auto" style:column-width="2.064cm"/>
    </style:style>
    <style:style style:name="ro1" style:family="table-row">
      <style:table-row-properties style:row-height="0.778cm" fo:break-before="auto" style:use-optimal-row-height="true"/>
    </style:style>
    <style:style style:name="ro2" style:family="table-row">
      <style:table-row-properties style:row-height="0.529cm" fo:break-before="auto" style:use-optimal-row-height="true"/>
    </style:style>
    <style:style style:name="ta1" style:family="table" style:master-page-name="PageStyle_5f_Cuenta_20_de_20_Pérdidas_20_y_20_Ganancias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8pt" fo:font-style="italic" fo:text-shadow="none" style:text-underline-style="none" fo:font-weight="bold" style:font-size-asian="18pt" style:font-style-asian="italic" style:font-weight-asian="bold" style:font-name-complex="Arial" style:font-size-complex="18pt" style:font-style-complex="italic" style:font-weight-complex="bold">
        <loext:char-complex-color loext:theme-type="dark1" loext:color-type="theme"/>
      </style:text-properties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3" style:family="table-cell" style:parent-style-name="Default">
      <style:table-cell-properties fo:background-color="#ffffc0" style:diagonal-bl-tr="none" style:diagonal-tl-br="none" style:text-align-source="fix" style:repeat-content="false" fo:wrap-option="no-wrap" fo:border="2.49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italic" fo:text-shadow="none" style:text-underline-style="none" fo:font-weight="normal" style:font-size-asian="10pt" style:font-style-asian="italic" style:font-weight-asian="normal" style:font-name-complex="Arial" style:font-size-complex="10pt" style:font-style-complex="italic" style:font-weight-complex="normal">
        <loext:char-complex-color loext:theme-type="dark1" loext:color-type="theme"/>
      </style:text-properties>
    </style:style>
    <style:style style:name="ce4" style:family="table-cell" style:parent-style-name="Default">
      <style:table-cell-properties fo:background-color="#ffffc0" style:diagonal-bl-tr="none" style:diagonal-tl-br="none" style:text-align-source="fix" style:repeat-content="false" fo:wrap-option="no-wrap" fo:border="2.49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italic" fo:text-shadow="none" style:text-underline-style="none" fo:font-weight="normal" style:font-size-asian="10pt" style:font-style-asian="italic" style:font-weight-asian="normal" style:font-name-complex="Arial" style:font-size-complex="10pt" style:font-style-complex="italic" style:font-weight-complex="normal">
        <loext:char-complex-color loext:theme-type="dark1" loext:color-type="theme"/>
      </style:text-properties>
    </style:style>
    <style:style style:name="ce5" style:family="table-cell" style:parent-style-name="Default" style:data-style-name="N136">
      <style:table-cell-properties style:rotation-align="none"/>
    </style:style>
    <style:style style:name="ce6" style:family="table-cell" style:parent-style-name="Default" style:data-style-name="N136">
      <style:table-cell-properties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Cuenta de Pérdidas y Ganancias" table:style-name="ta1" table:print-ranges="'Cuenta de Pérdidas y Ganancias'.A1:'Cuenta de Pérdidas y Ganancias'.B66">
        <office:forms form:automatic-focus="false" form:apply-design-mode="false"/>
        <table:table-column table:style-name="co1" table:default-cell-style-name="Default"/>
        <table:table-column table:style-name="co2" table:default-cell-style-name="ce5"/>
        <table:table-column table:style-name="co3" table:number-columns-repeated="16382"/>
        <table:table-header-rows>
          <table:table-row table:style-name="ro1">
            <table:table-cell table:style-name="ce1" office:value-type="string" calcext:value-type="string">
              <text:p>Cuenta de Pérdidas y Ganancias</text:p>
            </table:table-cell>
            <table:table-cell table:style-name="Default" table:number-columns-repeated="16383"/>
          </table:table-row>
          <table:table-row table:style-name="ro2">
            <table:table-cell/>
            <table:table-cell table:style-name="Default" table:number-columns-repeated="16383"/>
          </table:table-row>
          <table:table-row table:style-name="ro2">
            <table:table-cell table:style-name="ce2" office:value-type="string" calcext:value-type="string">
              <text:p>Empresa: ASOC EMPRESARIAL DE JOVENES EMPRESARIOS</text:p>
            </table:table-cell>
            <table:table-cell table:style-name="Default" table:number-columns-repeated="16383"/>
          </table:table-row>
          <table:table-row table:style-name="ro2">
            <table:table-cell table:style-name="ce2" office:value-type="string" calcext:value-type="string">
              <text:p>Período: de Enero a Diciembre</text:p>
            </table:table-cell>
            <table:table-cell table:style-name="Default" table:number-columns-repeated="16383"/>
          </table:table-row>
          <table:table-row table:style-name="ro2">
            <table:table-cell table:style-name="ce2" office:value-type="string" calcext:value-type="string">
              <text:p>Fecha: 18/11/2025</text:p>
            </table:table-cell>
            <table:table-cell table:style-name="Default" table:number-columns-repeated="16383"/>
          </table:table-row>
          <table:table-row table:style-name="ro2">
            <table:table-cell/>
            <table:table-cell table:style-name="Default" table:number-columns-repeated="16383"/>
          </table:table-row>
          <table:table-row table:style-name="ro2">
            <table:table-cell table:style-name="ce3" office:value-type="string" calcext:value-type="string">
              <text:p>Cuenta de Pérdidas y Ganancias</text:p>
            </table:table-cell>
            <table:table-cell table:style-name="ce4" office:value-type="float" office:value="2024" calcext:value-type="float">
              <text:p>2024</text:p>
            </table:table-cell>
            <table:table-cell table:style-name="Default" table:number-columns-repeated="16382"/>
          </table:table-row>
          <table:table-row table:style-name="ro2">
            <table:table-cell/>
            <table:table-cell table:style-name="Default" table:number-columns-repeated="16383"/>
          </table:table-row>
        </table:table-header-rows>
        <table:table-row table:style-name="ro2">
          <table:table-cell office:value-type="string" calcext:value-type="string">
            <text:p><text:s text:c="6"/>1. Importe neto de la cifra de negocios</text:p>
          </table:table-cell>
          <table:table-cell table:formula="of:=SUM([.B10:.B17])" office:value-type="float" office:value="75724.94" calcext:value-type="float">
            <text:p>75.724,94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705000001 <text:s text:c="3"/>STAND STARTUP</text:p>
          </table:table-cell>
          <table:table-cell office:value-type="float" office:value="12187.5" calcext:value-type="float">
            <text:p>12.187,5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705000002 <text:s text:c="3"/>PATROCINIO PRIVADO STARTUP</text:p>
          </table:table-cell>
          <table:table-cell office:value-type="float" office:value="14668.2" calcext:value-type="float">
            <text:p>14.668,2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705000006 <text:s text:c="3"/>COLAB. ENISA STARTUP</text:p>
          </table:table-cell>
          <table:table-cell office:value-type="float" office:value="5000" calcext:value-type="float">
            <text:p>5.000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705000007 <text:s text:c="3"/>COLAB. PARQUE TECN TENERIFE</text:p>
          </table:table-cell>
          <table:table-cell office:value-type="float" office:value="8000" calcext:value-type="float">
            <text:p>8.000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705000008 <text:s text:c="3"/>COLAB. CLUSTER CANARIAS</text:p>
          </table:table-cell>
          <table:table-cell office:value-type="float" office:value="1121.5" calcext:value-type="float">
            <text:p>1.121,5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705000009 <text:s text:c="3"/>COLAB. TURISMO LPA</text:p>
          </table:table-cell>
          <table:table-cell office:value-type="float" office:value="12000" calcext:value-type="float">
            <text:p>12.000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705000010 <text:s text:c="3"/>COLAB. PUNTO AMIGO</text:p>
          </table:table-cell>
          <table:table-cell office:value-type="float" office:value="14000" calcext:value-type="float">
            <text:p>14.000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705000011 <text:s text:c="3"/>CUOTA ASOCIADOS</text:p>
          </table:table-cell>
          <table:table-cell office:value-type="float" office:value="8747.74" calcext:value-type="float">
            <text:p>8.747,74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6"/>4. Aprovisionamientos</text:p>
          </table:table-cell>
          <table:table-cell table:formula="of:=[.B19]" office:value-type="float" office:value="-19539.52" calcext:value-type="float">
            <text:p>-19.539,52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07000014 <text:s text:c="3"/>SERVICIOS STARTUP</text:p>
          </table:table-cell>
          <table:table-cell office:value-type="float" office:value="-19539.52" calcext:value-type="float">
            <text:p>-19.539,52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6"/>5. Otros ingresos de explotación</text:p>
          </table:table-cell>
          <table:table-cell table:formula="of:=SUM([.B21:.B22])" office:value-type="float" office:value="70000" calcext:value-type="float">
            <text:p>70.000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740000002 <text:s text:c="3"/>CABILDO INSULAR DE GC 2023</text:p>
          </table:table-cell>
          <table:table-cell office:value-type="float" office:value="30000" calcext:value-type="float">
            <text:p>30.000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740000003 <text:s text:c="3"/>CABILDO INSULAR DE GC 2024</text:p>
          </table:table-cell>
          <table:table-cell office:value-type="float" office:value="40000" calcext:value-type="float">
            <text:p>40.000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6"/>6. Gastos de personal</text:p>
          </table:table-cell>
          <table:table-cell table:formula="of:=SUM([.B24:.B25])" office:value-type="float" office:value="-52803.76" calcext:value-type="float">
            <text:p>-52.803,76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40000000 <text:s text:c="3"/>SUELDOS Y SALARIOS</text:p>
          </table:table-cell>
          <table:table-cell office:value-type="float" office:value="-39963.34" calcext:value-type="float">
            <text:p>-39.963,34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42000000 <text:s text:c="3"/>SEGURIDAD SOCIAL A CARGO DE LA</text:p>
          </table:table-cell>
          <table:table-cell office:value-type="float" office:value="-12840.42" calcext:value-type="float">
            <text:p>-12.840,42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6"/>7. Otros gastos de explotación</text:p>
          </table:table-cell>
          <table:table-cell table:formula="of:=SUM([.B27:.B54])" office:value-type="float" office:value="-130982.85" calcext:value-type="float">
            <text:p>-130.982,85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1000000 <text:s text:c="3"/>ARRENDAMIENTOS Y CÁNONES</text:p>
          </table:table-cell>
          <table:table-cell office:value-type="float" office:value="-5400" calcext:value-type="float">
            <text:p>-5.400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1000003 <text:s text:c="3"/>LOCAL STARTUP</text:p>
          </table:table-cell>
          <table:table-cell office:value-type="float" office:value="-23816" calcext:value-type="float">
            <text:p>-23.816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2000000 <text:s text:c="3"/>REPARACIONES Y CONSERVACIÓN</text:p>
          </table:table-cell>
          <table:table-cell office:value-type="float" office:value="-940.72" calcext:value-type="float">
            <text:p>-940,72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2000001 <text:s text:c="3"/>MANTENIMIENTO WEB AJE VERDE</text:p>
          </table:table-cell>
          <table:table-cell office:value-type="float" office:value="-63.12" calcext:value-type="float">
            <text:p>-63,12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3000000 <text:s text:c="3"/>SERVICIOS PROFESIONALES INDEP.</text:p>
          </table:table-cell>
          <table:table-cell office:value-type="float" office:value="-2028" calcext:value-type="float">
            <text:p>-2.028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3000002 <text:s text:c="3"/>AUDITORIA STARTUP</text:p>
          </table:table-cell>
          <table:table-cell office:value-type="float" office:value="-5101.03" calcext:value-type="float">
            <text:p>-5.101,03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3000007 <text:s text:c="3"/>PRODUCCIÓN STARTUP</text:p>
          </table:table-cell>
          <table:table-cell office:value-type="float" office:value="-29397.87" calcext:value-type="float">
            <text:p>-29.397,87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3000013 <text:s text:c="3"/>ASESORAMIENTO STARTUP</text:p>
          </table:table-cell>
          <table:table-cell office:value-type="float" office:value="-9700.22" calcext:value-type="float">
            <text:p>-9.700,22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3000015 <text:s text:c="3"/>COLABORACION EXTERNA</text:p>
          </table:table-cell>
          <table:table-cell office:value-type="float" office:value="-15249.19" calcext:value-type="float">
            <text:p>-15.249,19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3000016 <text:s text:c="3"/>PONENCIAS PUNTO AMIGO 2023</text:p>
          </table:table-cell>
          <table:table-cell office:value-type="float" office:value="-1350" calcext:value-type="float">
            <text:p>-1.350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3000017 <text:s text:c="3"/>PUNTO AMIGO 2024</text:p>
          </table:table-cell>
          <table:table-cell office:value-type="float" office:value="-900" calcext:value-type="float">
            <text:p>-900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6000000 <text:s text:c="3"/>SERVICIOS BANCARIOS Y SIMILARE</text:p>
          </table:table-cell>
          <table:table-cell office:value-type="float" office:value="-264.15" calcext:value-type="float">
            <text:p>-264,15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7000000 <text:s text:c="3"/>PUBLICID., PROPAGANDA Y RR.PP.</text:p>
          </table:table-cell>
          <table:table-cell office:value-type="float" office:value="-612.5" calcext:value-type="float">
            <text:p>-612,5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7000004 <text:s text:c="3"/>PUBLICIDAD STARTUP</text:p>
          </table:table-cell>
          <table:table-cell office:value-type="float" office:value="-9557.5" calcext:value-type="float">
            <text:p>-9.557,5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7000006 <text:s text:c="3"/>PUBLICIDAD PUNTO AMIGO</text:p>
          </table:table-cell>
          <table:table-cell office:value-type="float" office:value="-90" calcext:value-type="float">
            <text:p>-90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8400000 <text:s text:c="3"/>SUMINISTRO DE TELEFONÍA E INT.</text:p>
          </table:table-cell>
          <table:table-cell office:value-type="float" office:value="-668.06" calcext:value-type="float">
            <text:p>-668,06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9000000 <text:s text:c="3"/>OTROS SERVICIOS</text:p>
          </table:table-cell>
          <table:table-cell office:value-type="float" office:value="-414.39" calcext:value-type="float">
            <text:p>-414,39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9000005 <text:s text:c="3"/>CONFEDERACION</text:p>
          </table:table-cell>
          <table:table-cell office:value-type="float" office:value="-2400" calcext:value-type="float">
            <text:p>-2.400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9000006 <text:s text:c="3"/>PREVENCION RIESGOS LABORALES</text:p>
          </table:table-cell>
          <table:table-cell office:value-type="float" office:value="-537.45" calcext:value-type="float">
            <text:p>-537,45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9000009 <text:s text:c="3"/>VIAJES STARTUP</text:p>
          </table:table-cell>
          <table:table-cell office:value-type="float" office:value="-4355.48" calcext:value-type="float">
            <text:p>-4.355,48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9000010 <text:s text:c="3"/>VARIOS OFFICE</text:p>
          </table:table-cell>
          <table:table-cell office:value-type="float" office:value="-7.43" calcext:value-type="float">
            <text:p>-7,43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9000011 <text:s text:c="3"/>ESTANCIA STARTUP</text:p>
          </table:table-cell>
          <table:table-cell office:value-type="float" office:value="-2759.35" calcext:value-type="float">
            <text:p>-2.759,35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9000012 <text:s text:c="3"/>FORMACION STARTUP</text:p>
          </table:table-cell>
          <table:table-cell office:value-type="float" office:value="-3000" calcext:value-type="float">
            <text:p>-3.000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9000014 <text:s text:c="3"/>TRANSPORTE</text:p>
          </table:table-cell>
          <table:table-cell office:value-type="float" office:value="-140.72" calcext:value-type="float">
            <text:p>-140,72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9000015 <text:s text:c="3"/>COMISIONES Y CARGOS STRIPE</text:p>
          </table:table-cell>
          <table:table-cell office:value-type="float" office:value="-263.67" calcext:value-type="float">
            <text:p>-263,67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9000016 <text:s text:c="3"/>TRANSPORTE STARTUP</text:p>
          </table:table-cell>
          <table:table-cell office:value-type="float" office:value="-870" calcext:value-type="float">
            <text:p>-870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9000017 <text:s text:c="3"/>PREMIOS START UP</text:p>
          </table:table-cell>
          <table:table-cell office:value-type="float" office:value="-10000" calcext:value-type="float">
            <text:p>-10.000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59000000 <text:s text:c="3"/>OTRAS PÉRDIDAS EN GESTIÓN CORR</text:p>
          </table:table-cell>
          <table:table-cell office:value-type="float" office:value="-1096" calcext:value-type="float">
            <text:p>-1.096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6"/>8. Amortización de inmovilizado</text:p>
          </table:table-cell>
          <table:table-cell table:formula="of:=SUM([.B56:.B59])" office:value-type="float" office:value="-954" calcext:value-type="float">
            <text:p>-954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80300001 <text:s text:c="3"/>DOTACIONES PARA AMORTIZACIONES</text:p>
          </table:table-cell>
          <table:table-cell office:value-type="float" office:value="-44.6" calcext:value-type="float">
            <text:p>-44,6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81600001 <text:s text:c="3"/>DOT. AMORT. MOBILIARIO</text:p>
          </table:table-cell>
          <table:table-cell office:value-type="float" office:value="-451" calcext:value-type="float">
            <text:p>-451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81700001 <text:s text:c="3"/>DOT. AMORT. EQ. ELEC. E INF.</text:p>
          </table:table-cell>
          <table:table-cell office:value-type="float" office:value="-335.44" calcext:value-type="float">
            <text:p>-335,44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81700002 <text:s text:c="3"/>DOT. AMORT. EQ. ELEC. E INF.</text:p>
          </table:table-cell>
          <table:table-cell office:value-type="float" office:value="-122.96" calcext:value-type="float">
            <text:p>-122,96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6"/>9. Imputación de subven. de inmovilizado no fin.</text:p>
          </table:table-cell>
          <table:table-cell table:formula="of:=[.B61]" office:value-type="float" office:value="4409.12" calcext:value-type="float">
            <text:p>4.409,12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746000001 <text:s text:c="3"/>INGRESOS SUBV CONSERJERIA UNIV</text:p>
          </table:table-cell>
          <table:table-cell office:value-type="float" office:value="4409.12" calcext:value-type="float">
            <text:p>4.409,12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6"/>13. Otros resultados</text:p>
          </table:table-cell>
          <table:table-cell table:formula="of:=[.B63]" office:value-type="float" office:value="-106" calcext:value-type="float">
            <text:p>-106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78000000 <text:s text:c="3"/>GASTOS EXCEPCIONALES</text:p>
          </table:table-cell>
          <table:table-cell office:value-type="float" office:value="-106" calcext:value-type="float">
            <text:p>-106,00</text:p>
          </table:table-cell>
          <table:table-cell table:style-name="Default" table:number-columns-repeated="16382"/>
        </table:table-row>
        <table:table-row table:style-name="ro2">
          <table:table-cell table:style-name="ce2" office:value-type="string" calcext:value-type="string">
            <text:p><text:s/>A) RESULTADO DE EXPLOTACIÓN</text:p>
          </table:table-cell>
          <table:table-cell table:style-name="ce6" table:formula="of:=+[.B9]+[.B18]+[.B20]+[.B23]+[.B26]+[.B55]+[.B60]+[.B62]" office:value-type="float" office:value="-54252.07" calcext:value-type="float">
            <text:p>-54.252,07</text:p>
          </table:table-cell>
          <table:table-cell table:style-name="Default" table:number-columns-repeated="16382"/>
        </table:table-row>
        <table:table-row table:style-name="ro2">
          <table:table-cell table:style-name="ce2" office:value-type="string" calcext:value-type="string">
            <text:p><text:s/>C) RESULTADO ANTES DE IMPUESTOS</text:p>
          </table:table-cell>
          <table:table-cell table:style-name="ce6" table:formula="of:=+[.B64]" office:value-type="float" office:value="-54252.07" calcext:value-type="float">
            <text:p>-54.252,07</text:p>
          </table:table-cell>
          <table:table-cell table:style-name="Default" table:number-columns-repeated="16382"/>
        </table:table-row>
        <table:table-row table:style-name="ro2">
          <table:table-cell table:style-name="ce2" office:value-type="string" calcext:value-type="string">
            <text:p><text:s/>D) RESULTADO DEL EJERCICIO</text:p>
          </table:table-cell>
          <table:table-cell table:style-name="ce6" table:formula="of:=+[.B65]" office:value-type="float" office:value="-54252.07" calcext:value-type="float">
            <text:p>-54.252,07</text:p>
          </table:table-cell>
          <table:table-cell table:style-name="Default" table:number-columns-repeated="16382"/>
        </table:table-row>
        <table:named-expressions>
          <table:named-range table:name="_xlnm.Print_Area" table:base-cell-address="$'Cuenta de Pérdidas y Ganancias'.$A$1" table:cell-range-address="$'Cuenta de Pérdidas y Ganancias'.$A$1:.$B$66" table:range-usable-as="print-range"/>
          <table:named-range table:name="_xlnm.Print_Titles" table:base-cell-address="$'Cuenta de Pérdidas y Ganancias'.$A$1" table:cell-range-address="$'Cuenta de Pérdidas y Ganancias'.$1:.$8" table:range-usable-as="repeat-column repeat-row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s" fo:country="ES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s" fo:country="E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untas_20_de_20_flech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1P0"/>
    </number:currency-style>
    <number:number-style style:name="N112P0" style:volatile="true">
      <number:number number:decimal-places="0" number:min-decimal-places="0" number:min-integer-digits="1" number:grouping="true"/>
      <number:text> €</number:text>
    </number:number-style>
    <number:number-style style:name="N112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2P0"/>
    </number:number-style>
    <number:number-style style:name="N113P0" style:volatile="true">
      <number:number number:decimal-places="0" number:min-decimal-places="0" number:min-integer-digits="1" number:grouping="true"/>
      <number:text> €</number:text>
    </number:number-style>
    <number:number-style style:name="N113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3P0"/>
    </number:number-style>
    <number:number-style style:name="N114P0" style:volatile="true">
      <number:number number:decimal-places="2" number:min-decimal-places="2" number:min-integer-digits="1" number:grouping="true"/>
      <number:text> €</number:text>
    </number:number-style>
    <number:number-style style:name="N114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4P0"/>
    </number:number-style>
    <number:number-style style:name="N115P0" style:volatile="true">
      <number:number number:decimal-places="2" number:min-decimal-places="2" number:min-integer-digits="1" number:grouping="true"/>
      <number:text> €</number:text>
    </number:number-style>
    <number:number-style style:name="N115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5P0"/>
    </number:number-style>
    <number:date-style style:name="N116">
      <number:day number:style="long"/>
      <number:text>-</number:text>
      <number:month number:textual="true"/>
      <number:text>-</number:text>
      <number:year/>
    </number:date-style>
    <number:date-style style:name="N117">
      <number:day number:style="long"/>
      <number:text>-</number:text>
      <number:month number:textual="true"/>
    </number:date-style>
    <number:date-style style:name="N118">
      <number:month number:textual="true"/>
      <number:text>-</number:text>
      <number:year/>
    </number:date-style>
    <number:time-style style:name="N119">
      <number:hours/>
      <number:text>:</number:text>
      <number:minutes number:style="long"/>
      <number:text> </number:text>
      <number:am-pm/>
    </number:time-style>
    <number:time-style style:name="N12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1">
      <number:hours/>
      <number:text>:</number:text>
      <number:minutes number:style="long"/>
    </number:time-style>
    <number:time-style style:name="N122">
      <number:hours/>
      <number:text>:</number:text>
      <number:minutes number:style="long"/>
      <number:text>:</number:text>
      <number:seconds number:style="long"/>
    </number:time-style>
    <number:date-style style:name="N123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4P0" style:volatile="true">
      <number:number number:decimal-places="0" number:min-decimal-places="0" number:min-integer-digits="1" number:grouping="true"/>
      <number:text loext:blank-width-char="€1">   </number:text>
    </number:number-style>
    <number:number-style style:name="N124"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124P0"/>
    </number:number-style>
    <number:number-style style:name="N125P0" style:volatile="true">
      <number:number number:decimal-places="0" number:min-decimal-places="0" number:min-integer-digits="1" number:grouping="true"/>
      <number:text loext:blank-width-char="€1">   </number:text>
    </number:number-style>
    <number:number-style style:name="N125">
      <style:text-properties fo:color="#ff0000"/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  <number:text loext:blank-width-char="€1">   </number:text>
    </number:number-style>
    <number:number-style style:name="N126"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  <number:text loext:blank-width-char="€1">   </number:text>
    </number:number-style>
    <number:number-style style:name="N127">
      <style:text-properties fo:color="#ff0000"/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127P0"/>
    </number:number-style>
    <number:number-style style:name="N128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128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128P2" style:volatile="true">
      <number:text loext:blank-width-char="-"> </number:text>
      <number:fill-character> </number:fill-character>
      <number:text loext:blank-width-char="€2_-4">-   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129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129P2" style:volatile="true">
      <number:text loext:blank-width-char="-"> </number:text>
      <number:fill-character> </number:fill-character>
      <number:text loext:blank-width-char="-3">- €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130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130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€1_-3">   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131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131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2"> € </number:text>
    </number:number-style>
    <number:text-style style:name="N131">
      <number:text loext:blank-width-char="-"> </number:text>
      <number:text-content/>
      <number:text loext:blank-width-char="-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time-style style:name="N132">
      <number:minutes number:style="long"/>
      <number:text>:</number:text>
      <number:seconds number:style="long"/>
    </number:time-style>
    <number:time-style style:name="N13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4">
      <number:minutes number:style="long"/>
      <number:text>:</number:text>
      <number:seconds number:style="long" number:decimal-places="1"/>
    </number:time-style>
    <number:number-style style:name="N13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36P0" style:volatile="true">
      <number:number number:decimal-places="2" number:min-decimal-places="2" number:min-integer-digits="1" number:grouping="true"/>
    </number:number-style>
    <number:number-style style:name="N136P1" style:volatile="true">
      <style:text-properties fo:color="#ff0000"/>
      <number:text>-</number:text>
      <number:number number:decimal-places="2" number:min-decimal-places="2" number:min-integer-digits="1" number:grouping="true"/>
    </number:number-style>
    <number:number-style style:name="N136">
      <number:number number:decimal-places="0" number:min-decimal-places="0" number:min-integer-digits="1"/>
      <style:map style:condition="value()&gt;0" style:apply-style-name="N136P0"/>
      <style:map style:condition="value()&lt;0" style:apply-style-name="N136P1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untas_20_de_20_flecha_20_1" draw:display-name="Puntas de flecha 1" svg:viewBox="0 0 20 30" svg:d="M10 0l-10 30h20z"/>
    <loext:theme loext:name="Tema de Office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-X="1" style:scale-to-Y="100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1-28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Cuenta_20_de_20_Pérdidas_20_y_20_Ganancias" style:display-name="PageStyle_Cuenta de Pérdidas y Ganancias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Andrea - Protelum</meta:initial-creator>
    <dc:creator>Andrea - Protelum</dc:creator>
    <meta:creation-date>2025-11-18T12:00:57</meta:creation-date>
    <dc:date>2025-11-18T12:01:30</dc:date>
    <meta:generator>LibreOffice/25.2.7.2$Windows_X86_64 LibreOffice_project/5cbfd1ab6520636bb5f7b99185aa69bd7456825d</meta:generator>
    <meta:document-statistic meta:table-count="1" meta:cell-count="122" meta:object-count="0"/>
    <meta:user-defined meta:name="AppVersion">16.0300</meta:user-defined>
  </office:meta>
</office:document-meta>
</file>