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1.132cm"/>
    </style:style>
    <style:style style:name="co2" style:family="table-column">
      <style:table-column-properties fo:break-before="auto" style:column-width="2.125cm"/>
    </style:style>
    <style:style style:name="co3" style:family="table-column">
      <style:table-column-properties fo:break-before="auto" style:column-width="2.064cm"/>
    </style:style>
    <style:style style:name="ro1" style:family="table-row">
      <style:table-row-properties style:row-height="0.778cm" fo:break-before="auto" style:use-optimal-row-height="true"/>
    </style:style>
    <style:style style:name="ro2" style:family="table-row">
      <style:table-row-properties style:row-height="0.529cm" fo:break-before="auto" style:use-optimal-row-height="true"/>
    </style:style>
    <style:style style:name="ta1" style:family="table" style:master-page-name="PageStyle_5f_Cuenta_20_de_20_Pérdidas_20_y_20_Ganancias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8pt" fo:font-style="italic" fo:text-shadow="none" style:text-underline-style="none" fo:font-weight="bold" style:font-size-asian="18pt" style:font-style-asian="italic" style:font-weight-asian="bold" style:font-name-complex="Arial" style:font-size-complex="18pt" style:font-style-complex="italic" style:font-weight-complex="bold">
        <loext:char-complex-color loext:theme-type="dark1" loext:color-type="theme"/>
      </style:text-properties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3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fo:background-color="#ffffc0" style:diagonal-bl-tr="none" style:diagonal-tl-br="none" style:text-align-source="fix" style:repeat-content="false" fo:wrap-option="no-wrap" fo:border="2.49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italic" fo:text-shadow="none" style:text-underline-style="none" fo:font-weight="normal" style:font-size-asian="10pt" style:font-style-asian="italic" style:font-weight-asian="normal" style:font-name-complex="Arial" style:font-size-complex="10pt" style:font-style-complex="italic" style:font-weight-complex="normal">
        <loext:char-complex-color loext:theme-type="dark1" loext:color-type="theme"/>
      </style:text-properties>
    </style:style>
    <style:style style:name="ce5" style:family="table-cell" style:parent-style-name="Default" style:data-style-name="N136">
      <style:table-cell-properties style:rotation-align="none"/>
    </style:style>
    <style:style style:name="ce6" style:family="table-cell" style:parent-style-name="Default" style:data-style-name="N136">
      <style:table-cell-properties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uenta de Pérdidas y Ganancias" table:style-name="ta1" table:print-ranges="'Cuenta de Pérdidas y Ganancias'.A1:'Cuenta de Pérdidas y Ganancias'.B82">
        <office:forms form:automatic-focus="false" form:apply-design-mode="false"/>
        <table:table-column table:style-name="co1" table:default-cell-style-name="Default"/>
        <table:table-column table:style-name="co2" table:default-cell-style-name="ce5"/>
        <table:table-column table:style-name="co3" table:number-columns-repeated="16382"/>
        <table:table-header-rows>
          <table:table-row table:style-name="ro1">
            <table:table-cell table:style-name="ce1" office:value-type="string" calcext:value-type="string">
              <text:p>Cuenta de Pérdidas y Ganancias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Empresa: ASOC EMPRESARIAL DE JOVENES EMPRESARIOS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Período: de Enero a Diciembre</text:p>
            </table:table-cell>
            <table:table-cell table:style-name="Default" table:number-columns-repeated="16383"/>
          </table:table-row>
          <table:table-row table:style-name="ro2">
            <table:table-cell table:style-name="ce2" office:value-type="string" calcext:value-type="string">
              <text:p>Fecha: 18/11/2025</text:p>
            </table:table-cell>
            <table:table-cell table:style-name="Default" table:number-columns-repeated="16383"/>
          </table:table-row>
          <table:table-row table:style-name="ro2">
            <table:table-cell/>
            <table:table-cell table:style-name="Default" table:number-columns-repeated="16383"/>
          </table:table-row>
          <table:table-row table:style-name="ro2">
            <table:table-cell table:style-name="ce3" office:value-type="string" calcext:value-type="string">
              <text:p>Cuenta de Pérdidas y Ganancias</text:p>
            </table:table-cell>
            <table:table-cell table:style-name="ce4" office:value-type="float" office:value="2023" calcext:value-type="float">
              <text:p>2023</text:p>
            </table:table-cell>
            <table:table-cell table:style-name="Default" table:number-columns-repeated="16382"/>
          </table:table-row>
          <table:table-row table:style-name="ro2">
            <table:table-cell/>
            <table:table-cell table:style-name="Default" table:number-columns-repeated="16383"/>
          </table:table-row>
        </table:table-header-rows>
        <table:table-row table:style-name="ro2">
          <table:table-cell office:value-type="string" calcext:value-type="string">
            <text:p><text:s text:c="6"/>1. Importe neto de la cifra de negocios</text:p>
          </table:table-cell>
          <table:table-cell table:formula="of:=SUM([.B10:.B15])" office:value-type="float" office:value="64977.11" calcext:value-type="float">
            <text:p>64.977,1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0 <text:s text:c="3"/>PRESTACIONES DE SERVICIOS</text:p>
          </table:table-cell>
          <table:table-cell office:value-type="float" office:value="1471.6" calcext:value-type="float">
            <text:p>1.471,6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1 <text:s text:c="3"/>STAND STARTUP</text:p>
          </table:table-cell>
          <table:table-cell office:value-type="float" office:value="31205.04" calcext:value-type="float">
            <text:p>31.205,0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2 <text:s text:c="3"/>PATROCINIO STARTUP</text:p>
          </table:table-cell>
          <table:table-cell office:value-type="float" office:value="13250" calcext:value-type="float">
            <text:p>13.2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3 <text:s text:c="3"/>COLABORACION STARTUP</text:p>
          </table:table-cell>
          <table:table-cell office:value-type="float" office:value="4745" calcext:value-type="float">
            <text:p>4.74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4 <text:s text:c="3"/>ENTRADAS STARTUP</text:p>
          </table:table-cell>
          <table:table-cell office:value-type="float" office:value="305.47" calcext:value-type="float">
            <text:p>305,4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05000005 <text:s text:c="3"/>PROMOCION PROYECTO</text:p>
          </table:table-cell>
          <table:table-cell office:value-type="float" office:value="14000" calcext:value-type="float">
            <text:p>14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4. Aprovisionamientos</text:p>
          </table:table-cell>
          <table:table-cell table:formula="of:=SUM([.B17:.B19])" office:value-type="float" office:value="-15858.62" calcext:value-type="float">
            <text:p>-15.858,6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0000000 <text:s text:c="3"/>COMPRAS DE MERCADERÍAS</text:p>
          </table:table-cell>
          <table:table-cell office:value-type="float" office:value="-50.7" calcext:value-type="float">
            <text:p>-50,7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7000009 <text:s text:c="3"/>TRABAJOS AJE TNF PREMIOS AJE</text:p>
          </table:table-cell>
          <table:table-cell office:value-type="float" office:value="-5000" calcext:value-type="float">
            <text:p>-5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07000015 <text:s text:c="3"/>TRABAJOS AJE TNF PUNTO AMIGO</text:p>
          </table:table-cell>
          <table:table-cell office:value-type="float" office:value="-10807.92" calcext:value-type="float">
            <text:p>-10.807,9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5. Otros ingresos de explotación</text:p>
          </table:table-cell>
          <table:table-cell table:formula="of:=SUM([.B21:.B22])" office:value-type="float" office:value="328831.94" calcext:value-type="float">
            <text:p>328.831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1 <text:s text:c="3"/>FUNCATRA</text:p>
          </table:table-cell>
          <table:table-cell office:value-type="float" office:value="245831.94" calcext:value-type="float">
            <text:p>245.831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40000002 <text:s text:c="3"/>GOBIERNO DE CANARIAS</text:p>
          </table:table-cell>
          <table:table-cell office:value-type="float" office:value="83000" calcext:value-type="float">
            <text:p>83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6. Gastos de personal</text:p>
          </table:table-cell>
          <table:table-cell table:formula="of:=SUM([.B24:.B30])" office:value-type="float" office:value="-83411.39" calcext:value-type="float">
            <text:p>-83.411,3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0 <text:s text:c="3"/>SUELDOS Y SALARIOS</text:p>
          </table:table-cell>
          <table:table-cell office:value-type="float" office:value="-1393.15" calcext:value-type="float">
            <text:p>-1.393,1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1 <text:s text:c="3"/>SALARIOS - PROY. <text:s/>AJE VERDE</text:p>
          </table:table-cell>
          <table:table-cell office:value-type="float" office:value="-19119.98" calcext:value-type="float">
            <text:p>-19.119,9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0000002 <text:s text:c="3"/>SALARIO STARTUP</text:p>
          </table:table-cell>
          <table:table-cell office:value-type="float" office:value="-37998.41" calcext:value-type="float">
            <text:p>-37.998,4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1000000 <text:s text:c="3"/>INDEMNIZACIONES</text:p>
          </table:table-cell>
          <table:table-cell office:value-type="float" office:value="-8137.09" calcext:value-type="float">
            <text:p>-8.137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0 <text:s text:c="3"/>SEGURIDAD SOCIAL A CARGO DE LA</text:p>
          </table:table-cell>
          <table:table-cell office:value-type="float" office:value="-703.5" calcext:value-type="float">
            <text:p>-703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1 <text:s text:c="3"/>SS EMPRESA - PROY. AJE VERDE</text:p>
          </table:table-cell>
          <table:table-cell office:value-type="float" office:value="-10102.17" calcext:value-type="float">
            <text:p>-10.102,1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42000002 <text:s text:c="3"/>S.S EMPRESA STARTUP</text:p>
          </table:table-cell>
          <table:table-cell office:value-type="float" office:value="-5957.09" calcext:value-type="float">
            <text:p>-5.957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7. Otros gastos de explotación</text:p>
          </table:table-cell>
          <table:table-cell table:formula="of:=SUM([.B32:.B70])" office:value-type="float" office:value="-264726.37" calcext:value-type="float">
            <text:p>-264.726,3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0 <text:s text:c="3"/>ARRENDAMIENTOS Y CÁNONES</text:p>
          </table:table-cell>
          <table:table-cell office:value-type="float" office:value="-7329.96" calcext:value-type="float">
            <text:p>-7.329,9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1 <text:s text:c="3"/>LOCALES <text:s/>AJE VERDE</text:p>
          </table:table-cell>
          <table:table-cell office:value-type="float" office:value="-2866.31" calcext:value-type="float">
            <text:p>-2.866,3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1000003 <text:s text:c="3"/>LOCAL STARTUP</text:p>
          </table:table-cell>
          <table:table-cell office:value-type="float" office:value="-72114.43" calcext:value-type="float">
            <text:p>-72.114,4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0 <text:s text:c="3"/>REPARACIONES Y CONSERVACIÓN</text:p>
          </table:table-cell>
          <table:table-cell office:value-type="float" office:value="-200.18" calcext:value-type="float">
            <text:p>-200,1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1 <text:s text:c="3"/>MANTENIMIENTO WEB AJE VERDE</text:p>
          </table:table-cell>
          <table:table-cell office:value-type="float" office:value="-3344.9" calcext:value-type="float">
            <text:p>-3.344,9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2 <text:s text:c="3"/>GASTOS TECNICOS AJE VERDE</text:p>
          </table:table-cell>
          <table:table-cell office:value-type="float" office:value="-836.92" calcext:value-type="float">
            <text:p>-836,9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2000003 <text:s text:c="3"/>HOSTING STARTUP</text:p>
          </table:table-cell>
          <table:table-cell office:value-type="float" office:value="-35.94" calcext:value-type="float">
            <text:p>-35,9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0 <text:s text:c="3"/>SERVICIOS PROFESIONALES INDEP.</text:p>
          </table:table-cell>
          <table:table-cell office:value-type="float" office:value="-216" calcext:value-type="float">
            <text:p>-21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1 <text:s text:c="3"/>ASESORAMIENTO AJE VERDE</text:p>
          </table:table-cell>
          <table:table-cell office:value-type="float" office:value="-27743.53" calcext:value-type="float">
            <text:p>-27.743,5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2 <text:s text:c="3"/>AUDITORIA STARTUP</text:p>
          </table:table-cell>
          <table:table-cell office:value-type="float" office:value="-1800" calcext:value-type="float">
            <text:p>-1.8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3 <text:s text:c="3"/>FOTOGRAFO AJE VERDE</text:p>
          </table:table-cell>
          <table:table-cell office:value-type="float" office:value="-3290.27" calcext:value-type="float">
            <text:p>-3.290,27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4 <text:s text:c="3"/>PONENCIAS AJE VERDE</text:p>
          </table:table-cell>
          <table:table-cell office:value-type="float" office:value="-3548.64" calcext:value-type="float">
            <text:p>-3.548,6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5 <text:s text:c="3"/>CATERING AJE VERDE</text:p>
          </table:table-cell>
          <table:table-cell office:value-type="float" office:value="-5326.72" calcext:value-type="float">
            <text:p>-5.326,7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6 <text:s text:c="3"/>STAND STARTUP</text:p>
          </table:table-cell>
          <table:table-cell office:value-type="float" office:value="-47677" calcext:value-type="float">
            <text:p>-47.677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7 <text:s text:c="3"/>VARIOS STARTUP</text:p>
          </table:table-cell>
          <table:table-cell office:value-type="float" office:value="-286.34" calcext:value-type="float">
            <text:p>-286,3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8 <text:s text:c="3"/>FOTOGRAFO STARTUP</text:p>
          </table:table-cell>
          <table:table-cell office:value-type="float" office:value="-5200" calcext:value-type="float">
            <text:p>-5.2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3000009 <text:s text:c="3"/>CATERING STARTUP</text:p>
          </table:table-cell>
          <table:table-cell office:value-type="float" office:value="-320" calcext:value-type="float">
            <text:p>-32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4000003 <text:s text:c="3"/>TRANSPORTE AJE VERDE</text:p>
          </table:table-cell>
          <table:table-cell office:value-type="float" office:value="-405.7" calcext:value-type="float">
            <text:p>-405,7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4000004 <text:s text:c="3"/>TRANSPORTE STARTUP</text:p>
          </table:table-cell>
          <table:table-cell office:value-type="float" office:value="-23.8" calcext:value-type="float">
            <text:p>-23,8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6000000 <text:s text:c="3"/>SERVICIOS BANCARIOS Y SIMILARE</text:p>
          </table:table-cell>
          <table:table-cell office:value-type="float" office:value="-276" calcext:value-type="float">
            <text:p>-276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0 <text:s text:c="3"/>PUBLICID., PROPAGANDA Y RR.PP.</text:p>
          </table:table-cell>
          <table:table-cell office:value-type="float" office:value="-163.18" calcext:value-type="float">
            <text:p>-163,1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1 <text:s text:c="3"/>PUBLICIDAD AJE VERDE</text:p>
          </table:table-cell>
          <table:table-cell office:value-type="float" office:value="-9586.09" calcext:value-type="float">
            <text:p>-9.586,0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2 <text:s text:c="3"/>REDES SOCIALES AJE VERDE</text:p>
          </table:table-cell>
          <table:table-cell office:value-type="float" office:value="-4470" calcext:value-type="float">
            <text:p>-4.47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4 <text:s text:c="3"/>PUBLICIDAD STARTUP</text:p>
          </table:table-cell>
          <table:table-cell office:value-type="float" office:value="-14632.02" calcext:value-type="float">
            <text:p>-14.632,02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7000005 <text:s text:c="3"/>GOOGLE</text:p>
          </table:table-cell>
          <table:table-cell office:value-type="float" office:value="-5.48" calcext:value-type="float">
            <text:p>-5,48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8400000 <text:s text:c="3"/>SUMINISTRO DE TELEFONÍA E INT.</text:p>
          </table:table-cell>
          <table:table-cell office:value-type="float" office:value="-742.76" calcext:value-type="float">
            <text:p>-742,7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0 <text:s text:c="3"/>OTROS SERVICIOS</text:p>
          </table:table-cell>
          <table:table-cell office:value-type="float" office:value="-150" calcext:value-type="float">
            <text:p>-15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1 <text:s text:c="3"/>VIAJES AJE VERDE</text:p>
          </table:table-cell>
          <table:table-cell office:value-type="float" office:value="-2115.81" calcext:value-type="float">
            <text:p>-2.115,8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2 <text:s text:c="3"/>FORMACION AJE VERDE</text:p>
          </table:table-cell>
          <table:table-cell office:value-type="float" office:value="-18775" calcext:value-type="float">
            <text:p>-18.775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3 <text:s text:c="3"/>VIAJES PREMIOS AJE</text:p>
          </table:table-cell>
          <table:table-cell office:value-type="float" office:value="-134.73" calcext:value-type="float">
            <text:p>-134,73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5 <text:s text:c="3"/>CONFEDERACION</text:p>
          </table:table-cell>
          <table:table-cell office:value-type="float" office:value="-2400" calcext:value-type="float">
            <text:p>-2.4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6 <text:s text:c="3"/>PREVENCION RIESGOS LABORALES</text:p>
          </table:table-cell>
          <table:table-cell office:value-type="float" office:value="-516.41" calcext:value-type="float">
            <text:p>-516,4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8 <text:s text:c="3"/>ALOJAMIENTO AJE VERDE</text:p>
          </table:table-cell>
          <table:table-cell office:value-type="float" office:value="-1292.74" calcext:value-type="float">
            <text:p>-1.292,74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09 <text:s text:c="3"/>VIAJES STARTUP</text:p>
          </table:table-cell>
          <table:table-cell office:value-type="float" office:value="-2996.95" calcext:value-type="float">
            <text:p>-2.996,9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0 <text:s text:c="3"/>VARIOS OFFICE</text:p>
          </table:table-cell>
          <table:table-cell office:value-type="float" office:value="-36.21" calcext:value-type="float">
            <text:p>-36,2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1 <text:s text:c="3"/>ESTANCIA STARTUP</text:p>
          </table:table-cell>
          <table:table-cell office:value-type="float" office:value="-2683.6" calcext:value-type="float">
            <text:p>-2.683,6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2 <text:s text:c="3"/>FORMACION STARTUP</text:p>
          </table:table-cell>
          <table:table-cell office:value-type="float" office:value="-7892.9" calcext:value-type="float">
            <text:p>-7.892,9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29000013 <text:s text:c="3"/>DIETAS STARTUP</text:p>
          </table:table-cell>
          <table:table-cell office:value-type="float" office:value="-289.85" calcext:value-type="float">
            <text:p>-289,8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51000001 <text:s text:c="3"/>PREMIOS</text:p>
          </table:table-cell>
          <table:table-cell office:value-type="float" office:value="-13000" calcext:value-type="float">
            <text:p>-13.000,0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8. Amortización de inmovilizado</text:p>
          </table:table-cell>
          <table:table-cell table:formula="of:=SUM([.B72:.B75])" office:value-type="float" office:value="-467.15" calcext:value-type="float">
            <text:p>-467,15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0300001 <text:s text:c="3"/>DOTACIONES PARA AMORTIZACIONES</text:p>
          </table:table-cell>
          <table:table-cell office:value-type="float" office:value="-44.6" calcext:value-type="float">
            <text:p>-44,6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600001 <text:s text:c="3"/>DOT. AMORT. MOBILIARIO</text:p>
          </table:table-cell>
          <table:table-cell office:value-type="float" office:value="-128.5" calcext:value-type="float">
            <text:p>-128,5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700001 <text:s text:c="3"/>DOT. AMORT. EQ. ELEC. E INF.</text:p>
          </table:table-cell>
          <table:table-cell office:value-type="float" office:value="-192.99" calcext:value-type="float">
            <text:p>-192,99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81700002 <text:s text:c="3"/>DOT. AMORT. EQ. ELEC. E INF.</text:p>
          </table:table-cell>
          <table:table-cell office:value-type="float" office:value="-101.06" calcext:value-type="float">
            <text:p>-101,06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6"/>13. Otros resultados</text:p>
          </table:table-cell>
          <table:table-cell table:formula="of:=[.B77]" office:value-type="float" office:value="-5326.7" calcext:value-type="float">
            <text:p>-5.326,70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678000000 <text:s text:c="3"/>GASTOS EXCEPCIONALES</text:p>
          </table:table-cell>
          <table:table-cell office:value-type="float" office:value="-5326.7" calcext:value-type="float">
            <text:p>-5.326,70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A) RESULTADO DE EXPLOTACIÓN</text:p>
          </table:table-cell>
          <table:table-cell table:style-name="ce6" table:formula="of:=+[.B9]+[.B16]+[.B20]+[.B23]+[.B31]+[.B71]+[.B76]" office:value-type="float" office:value="24018.82" calcext:value-type="float">
            <text:p>24.018,82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C) RESULTADO ANTES DE IMPUESTOS</text:p>
          </table:table-cell>
          <table:table-cell table:style-name="ce6" table:formula="of:=+[.B78]" office:value-type="float" office:value="24018.82" calcext:value-type="float">
            <text:p>24.018,82</text:p>
          </table:table-cell>
          <table:table-cell table:style-name="Default" table:number-columns-repeated="16382"/>
        </table:table-row>
        <table:table-row table:style-name="ro2">
          <table:table-cell table:style-name="ce2" office:value-type="string" calcext:value-type="string">
            <text:p><text:s/>D) RESULTADO DEL EJERCICIO</text:p>
          </table:table-cell>
          <table:table-cell table:style-name="ce6" table:formula="of:=+[.B79]" office:value-type="float" office:value="24018.82" calcext:value-type="float">
            <text:p>24.018,82</text:p>
          </table:table-cell>
          <table:table-cell table:style-name="Default" table:number-columns-repeated="16382"/>
        </table:table-row>
        <table:table-row table:style-name="ro2">
          <table:table-cell/>
          <table:table-cell table:formula="of:=[.B82]" office:value-type="float" office:value="-5236.41" calcext:value-type="float">
            <text:p>-5.236,41</text:p>
          </table:table-cell>
          <table:table-cell table:style-name="Default" table:number-columns-repeated="16382"/>
        </table:table-row>
        <table:table-row table:style-name="ro2">
          <table:table-cell office:value-type="string" calcext:value-type="string">
            <text:p><text:s text:c="10"/>721000000 <text:s text:c="3"/>CUOTAS USUARIOS</text:p>
          </table:table-cell>
          <table:table-cell office:value-type="float" office:value="-5236.41" calcext:value-type="float">
            <text:p>-5.236,41</text:p>
          </table:table-cell>
          <table:table-cell table:style-name="Default" table:number-columns-repeated="16382"/>
        </table:table-row>
        <table:named-expressions>
          <table:named-range table:name="_xlnm.Print_Area" table:base-cell-address="$'Cuenta de Pérdidas y Ganancias'.$A$1" table:cell-range-address="$'Cuenta de Pérdidas y Ganancias'.$A$1:.$B$82" table:range-usable-as="print-range"/>
          <table:named-range table:name="_xlnm.Print_Titles" table:base-cell-address="$'Cuenta de Pérdidas y Ganancias'.$A$1" table:cell-range-address="$'Cuenta de Pérdidas y Ganancias'.$1:.$8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4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6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9P2" style:volatile="true">
      <number:text loext:blank-width-char="-"> </number:text>
      <number:fill-character> </number:fill-character>
      <number:text loext:blank-width-char="-3">- €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P1" style:volatile="true">
      <style:text-properties fo:color="#ff0000"/>
      <number:text>-</number:text>
      <number:number number:decimal-places="2" number:min-decimal-places="2" number:min-integer-digits="1" number:grouping="true"/>
    </number:number-style>
    <number:number-style style:name="N136">
      <number:number number:decimal-places="0" number:min-decimal-places="0" number:min-integer-digits="1"/>
      <style:map style:condition="value()&gt;0" style:apply-style-name="N136P0"/>
      <style:map style:condition="value()&lt;0" style:apply-style-name="N136P1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  <loext:theme loext:name="Tema de Office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-X="1" style:scale-to-Y="100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8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Cuenta_20_de_20_Pérdidas_20_y_20_Ganancias" style:display-name="PageStyle_Cuenta de Pérdidas y Ganancias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ndrea - Protelum</meta:initial-creator>
    <dc:creator>Andrea - Protelum</dc:creator>
    <meta:creation-date>2025-11-18T12:01:21</meta:creation-date>
    <dc:date>2025-11-18T12:01:53</dc:date>
    <meta:generator>LibreOffice/25.2.7.2$Windows_X86_64 LibreOffice_project/5cbfd1ab6520636bb5f7b99185aa69bd7456825d</meta:generator>
    <meta:document-statistic meta:table-count="1" meta:cell-count="153" meta:object-count="0"/>
    <meta:user-defined meta:name="AppVersion">16.0300</meta:user-defined>
  </office:meta>
</office:document-meta>
</file>