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1.132cm"/>
    </style:style>
    <style:style style:name="co2" style:family="table-column">
      <style:table-column-properties fo:break-before="auto" style:column-width="1.986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Cuenta_20_de_20_Pérdidas_20_y_20_Ganancias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</style:style>
    <style:style style:name="ce6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uenta de Pérdidas y Ganancias" table:style-name="ta1" table:print-ranges="'Cuenta de Pérdidas y Ganancias'.A1:'Cuenta de Pérdidas y Ganancias'.B56">
        <office:forms form:automatic-focus="false" form:apply-design-mode="false"/>
        <table:table-column table:style-name="co1" table:default-cell-style-name="Default"/>
        <table:table-column table:style-name="co2" table:default-cell-style-name="ce5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Cuenta de Pérdidas y Ganancias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Cuenta de Pérdidas y Ganancias</text:p>
            </table:table-cell>
            <table:table-cell table:style-name="ce4" office:value-type="float" office:value="2022" calcext:value-type="float">
              <text:p>2022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office:value-type="string" calcext:value-type="string">
            <text:p><text:s text:c="6"/>4. Aprovisionamientos</text:p>
          </table:table-cell>
          <table:table-cell table:formula="of:=SUM([.B10:.B13])" office:value-type="float" office:value="-9201.8" calcext:value-type="float">
            <text:p>-9.201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0000000 <text:s text:c="3"/>COMPRAS DE MERCADERÍAS</text:p>
          </table:table-cell>
          <table:table-cell office:value-type="float" office:value="-181.8" calcext:value-type="float">
            <text:p>-181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0000001 <text:s text:c="3"/>GASTOS PREMIOS AJE</text:p>
          </table:table-cell>
          <table:table-cell office:value-type="float" office:value="-1320" calcext:value-type="float">
            <text:p>-1.3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7000000 <text:s text:c="3"/>TRABAJOS REALIZADOS POR OTRAS</text:p>
          </table:table-cell>
          <table:table-cell office:value-type="float" office:value="-1000" calcext:value-type="float">
            <text:p>-1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7000009 <text:s text:c="3"/>TRABAJOS AJE TNF PREMIOS AJE</text:p>
          </table:table-cell>
          <table:table-cell office:value-type="float" office:value="-6700" calcext:value-type="float">
            <text:p>-6.7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5. Otros ingresos de explotación</text:p>
          </table:table-cell>
          <table:table-cell table:formula="of:=SUM([.B15:.B16])" office:value-type="float" office:value="171168.06" calcext:value-type="float">
            <text:p>171.168,0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1 <text:s text:c="3"/>FUNCATRA</text:p>
          </table:table-cell>
          <table:table-cell office:value-type="float" office:value="54168.06" calcext:value-type="float">
            <text:p>54.168,0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2 <text:s text:c="3"/>GOBIERNO DE CANARIAS</text:p>
          </table:table-cell>
          <table:table-cell office:value-type="float" office:value="117000" calcext:value-type="float">
            <text:p>117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6. Gastos de personal</text:p>
          </table:table-cell>
          <table:table-cell table:formula="of:=SUM([.B18:.B21])" office:value-type="float" office:value="-58066.76" calcext:value-type="float">
            <text:p>-58.066,7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0 <text:s text:c="3"/>SUELDOS Y SALARIOS</text:p>
          </table:table-cell>
          <table:table-cell office:value-type="float" office:value="-23986.86" calcext:value-type="float">
            <text:p>-23.986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1 <text:s text:c="3"/>SALARIOS - PROY. <text:s/>AJE VERDE</text:p>
          </table:table-cell>
          <table:table-cell office:value-type="float" office:value="-21740.53" calcext:value-type="float">
            <text:p>-21.740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0 <text:s text:c="3"/>SEGURIDAD SOCIAL A CARGO DE LA</text:p>
          </table:table-cell>
          <table:table-cell office:value-type="float" office:value="-6863.72" calcext:value-type="float">
            <text:p>-6.863,7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1 <text:s text:c="3"/>SS EMPRESA - PROY. AJE VERDE</text:p>
          </table:table-cell>
          <table:table-cell office:value-type="float" office:value="-5475.65" calcext:value-type="float">
            <text:p>-5.475,6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7. Otros gastos de explotación</text:p>
          </table:table-cell>
          <table:table-cell table:formula="of:=SUM([.B23:.B47])" office:value-type="float" office:value="-43027.99" calcext:value-type="float">
            <text:p>-43.027,9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1 <text:s text:c="3"/>ARRENDAMIENTO AJE VERDE</text:p>
          </table:table-cell>
          <table:table-cell office:value-type="float" office:value="-3112.43" calcext:value-type="float">
            <text:p>-3.112,4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2 <text:s text:c="3"/>LOCAL PREMIOS AJE</text:p>
          </table:table-cell>
          <table:table-cell office:value-type="float" office:value="-9274.49" calcext:value-type="float">
            <text:p>-9.274,4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0 <text:s text:c="3"/>REPARACIONES Y CONSERVACIÓN</text:p>
          </table:table-cell>
          <table:table-cell office:value-type="float" office:value="-189.1" calcext:value-type="float">
            <text:p>-189,1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0 <text:s text:c="3"/>SERVICIOS PROFESIONALES INDEP.</text:p>
          </table:table-cell>
          <table:table-cell office:value-type="float" office:value="-499.06" calcext:value-type="float">
            <text:p>-499,0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1 <text:s text:c="3"/>ASESORAMIENTO AJE VERDE</text:p>
          </table:table-cell>
          <table:table-cell office:value-type="float" office:value="-11931.57" calcext:value-type="float">
            <text:p>-11.931,5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3 <text:s text:c="3"/>FOTOGRAFO AJE VERDE</text:p>
          </table:table-cell>
          <table:table-cell office:value-type="float" office:value="-610" calcext:value-type="float">
            <text:p>-61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4 <text:s text:c="3"/>PONENCIAS AJE VERDE</text:p>
          </table:table-cell>
          <table:table-cell office:value-type="float" office:value="-1984.97" calcext:value-type="float">
            <text:p>-1.984,9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6 <text:s text:c="3"/>STAND STARTUP</text:p>
          </table:table-cell>
          <table:table-cell office:value-type="float" office:value="-120" calcext:value-type="float">
            <text:p>-1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0 <text:s text:c="3"/>VARIOS AJE VERDE</text:p>
          </table:table-cell>
          <table:table-cell office:value-type="float" office:value="-250" calcext:value-type="float">
            <text:p>-2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1 <text:s text:c="3"/>FOTOGRAFOS PREMIOS AJE</text:p>
          </table:table-cell>
          <table:table-cell office:value-type="float" office:value="-1029.4" calcext:value-type="float">
            <text:p>-1.029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2 <text:s text:c="3"/>CATERING PREMIOS AJE</text:p>
          </table:table-cell>
          <table:table-cell office:value-type="float" office:value="-290" calcext:value-type="float">
            <text:p>-29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4000001 <text:s text:c="3"/>GUAGUA PREMIOS AJE</text:p>
          </table:table-cell>
          <table:table-cell office:value-type="float" office:value="-220" calcext:value-type="float">
            <text:p>-2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4000002 <text:s text:c="3"/>TAXI PREMIOS AJE</text:p>
          </table:table-cell>
          <table:table-cell office:value-type="float" office:value="-35.65" calcext:value-type="float">
            <text:p>-35,6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6000000 <text:s text:c="3"/>SERVICIOS BANCARIOS Y SIMILARE</text:p>
          </table:table-cell>
          <table:table-cell office:value-type="float" office:value="-464.34" calcext:value-type="float">
            <text:p>-464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1 <text:s text:c="3"/>PUBLICIDAD AJE VERDE</text:p>
          </table:table-cell>
          <table:table-cell office:value-type="float" office:value="-4308.44" calcext:value-type="float">
            <text:p>-4.308,4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2 <text:s text:c="3"/>REDES SOCIALES AJE VERDE</text:p>
          </table:table-cell>
          <table:table-cell office:value-type="float" office:value="-1447.62" calcext:value-type="float">
            <text:p>-1.447,6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3 <text:s text:c="3"/>PUBLICIDAD PREMIOS AJE</text:p>
          </table:table-cell>
          <table:table-cell office:value-type="float" office:value="-337" calcext:value-type="float">
            <text:p>-337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8400000 <text:s text:c="3"/>SUMINISTRO DE TELEFONÍA E INT.</text:p>
          </table:table-cell>
          <table:table-cell office:value-type="float" office:value="-421.87" calcext:value-type="float">
            <text:p>-421,8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1 <text:s text:c="3"/>VIAJES AJE VERDE</text:p>
          </table:table-cell>
          <table:table-cell office:value-type="float" office:value="-719.85" calcext:value-type="float">
            <text:p>-719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2 <text:s text:c="3"/>FORMACION AJE VERDE</text:p>
          </table:table-cell>
          <table:table-cell office:value-type="float" office:value="-1267" calcext:value-type="float">
            <text:p>-1.267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3 <text:s text:c="3"/>VIAJES PREMIOS AJE</text:p>
          </table:table-cell>
          <table:table-cell office:value-type="float" office:value="-428.07" calcext:value-type="float">
            <text:p>-428,0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4 <text:s text:c="3"/>ALOJAMIENTO PREMIOS AJE</text:p>
          </table:table-cell>
          <table:table-cell office:value-type="float" office:value="-1247" calcext:value-type="float">
            <text:p>-1.247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5 <text:s text:c="3"/>CONFEDERACION</text:p>
          </table:table-cell>
          <table:table-cell office:value-type="float" office:value="-2200" calcext:value-type="float">
            <text:p>-2.2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6 <text:s text:c="3"/>PREVENCION RIESGOS LABORALES</text:p>
          </table:table-cell>
          <table:table-cell office:value-type="float" office:value="-620.13" calcext:value-type="float">
            <text:p>-620,1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7 <text:s text:c="3"/>ASOCIACIONES</text:p>
          </table:table-cell>
          <table:table-cell office:value-type="float" office:value="-20" calcext:value-type="float">
            <text:p>-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8. Amortización de inmovilizado</text:p>
          </table:table-cell>
          <table:table-cell table:formula="of:=[.B49]" office:value-type="float" office:value="-17.47" calcext:value-type="float">
            <text:p>-17,4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0300001 <text:s text:c="3"/>DOTACIONES PARA AMORTIZACIONES</text:p>
          </table:table-cell>
          <table:table-cell office:value-type="float" office:value="-17.47" calcext:value-type="float">
            <text:p>-17,4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3. Otros resultados</text:p>
          </table:table-cell>
          <table:table-cell table:formula="of:=[.B51]" office:value-type="float" office:value="-830.85" calcext:value-type="float">
            <text:p>-830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78000000 <text:s text:c="3"/>GASTOS EXCEPCIONALES</text:p>
          </table:table-cell>
          <table:table-cell office:value-type="float" office:value="-830.85" calcext:value-type="float">
            <text:p>-830,85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A) RESULTADO DE EXPLOTACIÓN</text:p>
          </table:table-cell>
          <table:table-cell table:style-name="ce6" table:formula="of:=+[.B9]+[.B14]+[.B17]+[.B22]+[.B48]+[.B50]" office:value-type="float" office:value="60023.19" calcext:value-type="float">
            <text:p>60.023,19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C) RESULTADO ANTES DE IMPUESTOS</text:p>
          </table:table-cell>
          <table:table-cell table:style-name="ce6" table:formula="of:=+[.B52]" office:value-type="float" office:value="60023.19" calcext:value-type="float">
            <text:p>60.023,19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D) RESULTADO DEL EJERCICIO</text:p>
          </table:table-cell>
          <table:table-cell table:style-name="ce6" table:formula="of:=+[.B53]" office:value-type="float" office:value="60023.19" calcext:value-type="float">
            <text:p>60.023,19</text:p>
          </table:table-cell>
          <table:table-cell table:style-name="Default" table:number-columns-repeated="16382"/>
        </table:table-row>
        <table:table-row table:style-name="ro2">
          <table:table-cell/>
          <table:table-cell table:formula="of:=[.B56]" office:value-type="float" office:value="-12976.67" calcext:value-type="float">
            <text:p>-12.976,6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21000000 <text:s text:c="3"/>CUOTAS USUARIOS</text:p>
          </table:table-cell>
          <table:table-cell office:value-type="float" office:value="-12976.67" calcext:value-type="float">
            <text:p>-12.976,67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'Cuenta de Pérdidas y Ganancias'.$A$1" table:cell-range-address="$'Cuenta de Pérdidas y Ganancias'.$A$1:.$B$56" table:range-usable-as="print-range"/>
          <table:named-range table:name="_xlnm.Print_Titles" table:base-cell-address="$'Cuenta de Pérdidas y Ganancias'.$A$1" table:cell-range-address="$'Cuenta de Pérdidas y Ganancias'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uenta_20_de_20_Pérdidas_20_y_20_Ganancias" style:display-name="PageStyle_Cuenta de Pérdidas y Gananci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2:02:02</meta:creation-date>
    <dc:date>2025-11-18T12:02:32</dc:date>
    <meta:generator>LibreOffice/25.2.7.2$Windows_X86_64 LibreOffice_project/5cbfd1ab6520636bb5f7b99185aa69bd7456825d</meta:generator>
    <meta:document-statistic meta:table-count="1" meta:cell-count="101" meta:object-count="0"/>
    <meta:user-defined meta:name="AppVersion">16.0300</meta:user-defined>
  </office:meta>
</office:document-meta>
</file>