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0.238cm"/>
    </style:style>
    <style:style style:name="co2" style:family="table-column">
      <style:table-column-properties fo:break-before="auto" style:column-width="1.986cm"/>
    </style:style>
    <style:style style:name="co3" style:family="table-column">
      <style:table-column-properties fo:break-before="auto" style:column-width="2.064cm"/>
    </style:style>
    <style:style style:name="ro1" style:family="table-row">
      <style:table-row-properties style:row-height="0.778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ta1" style:family="table" style:master-page-name="PageStyle_5f_Activo">
      <style:table-properties table:display="true" style:writing-mode="lr-tb"/>
    </style:style>
    <style:style style:name="ta2" style:family="table" style:master-page-name="PageStyle_5f_Pasivo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8pt" fo:font-style="italic" fo:text-shadow="none" style:text-underline-style="none" fo:font-weight="bold" style:font-size-asian="18pt" style:font-style-asian="italic" style:font-weight-asian="bold" style:font-name-complex="Arial" style:font-size-complex="18pt" style:font-style-complex="italic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c0" style:diagonal-bl-tr="none" style:diagonal-tl-br="none" style:text-align-source="fix" style:repeat-content="false" fo:wrap-option="no-wrap" fo:border="2.49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ackground-color="#ffffc0" style:diagonal-bl-tr="none" style:diagonal-tl-br="none" style:text-align-source="fix" style:repeat-content="false" fo:wrap-option="no-wrap" fo:border="2.49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>
        <loext:char-complex-color loext:theme-type="dark1" loext:color-type="theme"/>
      </style:text-properties>
    </style:style>
    <style:style style:name="ce5" style:family="table-cell" style:parent-style-name="Default" style:data-style-name="N136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6" style:family="table-cell" style:parent-style-name="Default" style:data-style-name="N136">
      <style:table-cell-properties style:rotation-align="non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ctivo" table:style-name="ta1" table:print-ranges="Activo.A1:Activo.B49">
        <office:forms form:automatic-focus="false" form:apply-design-mode="false"/>
        <table:table-column table:style-name="co1" table:default-cell-style-name="Default"/>
        <table:table-column table:style-name="co2" table:default-cell-style-name="ce6"/>
        <table:table-column table:style-name="co3" table:number-columns-repeated="16382"/>
        <table:table-header-rows>
          <table:table-row table:style-name="ro1">
            <table:table-cell table:style-name="ce1" office:value-type="string" calcext:value-type="string">
              <text:p>Balance de Situación</text:p>
            </table:table-cell>
            <table:table-cell table:style-name="Default" table:number-columns-repeated="16383"/>
          </table:table-row>
          <table:table-row table:style-name="ro2">
            <table:table-cell/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Empresa: ASOC EMPRESARIAL DE JOVENES EMPRESARIOS</text:p>
            </table:table-cell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Período: de Enero a Diciembre</text:p>
            </table:table-cell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Fecha: 18/11/2025</text:p>
            </table:table-cell>
            <table:table-cell table:style-name="Default" table:number-columns-repeated="16383"/>
          </table:table-row>
          <table:table-row table:style-name="ro2">
            <table:table-cell/>
            <table:table-cell table:style-name="Default" table:number-columns-repeated="16383"/>
          </table:table-row>
          <table:table-row table:style-name="ro2">
            <table:table-cell table:style-name="ce3" office:value-type="string" calcext:value-type="string">
              <text:p>Activo</text:p>
            </table:table-cell>
            <table:table-cell table:style-name="ce4" office:value-type="float" office:value="2024" calcext:value-type="float">
              <text:p>2024</text:p>
            </table:table-cell>
            <table:table-cell table:style-name="Default" table:number-columns-repeated="16382"/>
          </table:table-row>
          <table:table-row table:style-name="ro2">
            <table:table-cell/>
            <table:table-cell table:style-name="Default" table:number-columns-repeated="16383"/>
          </table:table-row>
        </table:table-header-rows>
        <table:table-row table:style-name="ro2">
          <table:table-cell table:style-name="ce2" office:value-type="string" calcext:value-type="string">
            <text:p>A) ACTIVO NO CORRIENTE</text:p>
          </table:table-cell>
          <table:table-cell table:style-name="ce5" table:formula="of:=+[.B10]+[.B13]" office:value-type="float" office:value="5350.98" calcext:value-type="float">
            <text:p>5.350,98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I. Inmovilizado intangible</text:p>
          </table:table-cell>
          <table:table-cell table:formula="of:=SUM([.B11:.B12])" office:value-type="float" office:value="339.33" calcext:value-type="float">
            <text:p>339,3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203000001 <text:s text:c="3"/>BRANDING AJE VERDE</text:p>
          </table:table-cell>
          <table:table-cell office:value-type="float" office:value="446" calcext:value-type="float">
            <text:p>446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280300001 <text:s text:c="3"/>AMORT.ACUMUL.BRANDING AJE VERD</text:p>
          </table:table-cell>
          <table:table-cell office:value-type="float" office:value="-106.67" calcext:value-type="float">
            <text:p>-106,67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II. Inmovilizado material</text:p>
          </table:table-cell>
          <table:table-cell table:formula="of:=SUM([.B14:.B19])" office:value-type="float" office:value="5011.65" calcext:value-type="float">
            <text:p>5.011,65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216000001 <text:s text:c="3"/>MOSTRADOR CAPRI</text:p>
          </table:table-cell>
          <table:table-cell office:value-type="float" office:value="4510" calcext:value-type="float">
            <text:p>4.51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217000001 <text:s text:c="3"/>ORDENADOR</text:p>
          </table:table-cell>
          <table:table-cell office:value-type="float" office:value="1341.76" calcext:value-type="float">
            <text:p>1.341,76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217000002 <text:s text:c="3"/>SAMSUNG A53</text:p>
          </table:table-cell>
          <table:table-cell office:value-type="float" office:value="491.84" calcext:value-type="float">
            <text:p>491,8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281600001 <text:s text:c="3"/>AMORT.ACUMUL.MOSTRADOR CAPRI</text:p>
          </table:table-cell>
          <table:table-cell office:value-type="float" office:value="-579.5" calcext:value-type="float">
            <text:p>-579,5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281700001 <text:s text:c="3"/>AMORT.ACUMUL.ORDENADOR</text:p>
          </table:table-cell>
          <table:table-cell office:value-type="float" office:value="-528.43" calcext:value-type="float">
            <text:p>-528,4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281700002 <text:s text:c="3"/>AMORT.ACUMUL.SAMSUNG A53</text:p>
          </table:table-cell>
          <table:table-cell office:value-type="float" office:value="-224.02" calcext:value-type="float">
            <text:p>-224,02</text:p>
          </table:table-cell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B) ACTIVO CORRIENTE</text:p>
          </table:table-cell>
          <table:table-cell table:style-name="ce5" table:formula="of:=+[.B21]+[.B46]" office:value-type="float" office:value="156154.53" calcext:value-type="float">
            <text:p>156.154,5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III. Deudores comerciales y otras cuentas a cob.</text:p>
          </table:table-cell>
          <table:table-cell table:formula="of:=+[.B22]+[.B41]" office:value-type="float" office:value="133192.68" calcext:value-type="float">
            <text:p>133.192,68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1. Clientes ventas y prestación de servicios</text:p>
          </table:table-cell>
          <table:table-cell table:formula="of:=+[.B23]" office:value-type="float" office:value="25270.15" calcext:value-type="float">
            <text:p>25.270,15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b) Cltes.ventas y prestación servicios CP</text:p>
          </table:table-cell>
          <table:table-cell table:formula="of:=SUM([.B24:.B40])" office:value-type="float" office:value="25270.15" calcext:value-type="float">
            <text:p>25.270,15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00 <text:s text:c="3"/>CLIENTES (EUROS)</text:p>
          </table:table-cell>
          <table:table-cell office:value-type="float" office:value="823.55" calcext:value-type="float">
            <text:p>823,55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03 <text:s text:c="3"/>MUÑOZ SAAVEDRA PABLO ESTEBAN</text:p>
          </table:table-cell>
          <table:table-cell office:value-type="float" office:value="54" calcext:value-type="float">
            <text:p>54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04 <text:s text:c="3"/>SAKHI MORENO SAMIRA</text:p>
          </table:table-cell>
          <table:table-cell office:value-type="float" office:value="54" calcext:value-type="float">
            <text:p>54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06 <text:s text:c="3"/>ISLANDSDOTTIR, S.L</text:p>
          </table:table-cell>
          <table:table-cell office:value-type="float" office:value="192" calcext:value-type="float">
            <text:p>192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16 <text:s text:c="3"/>FUNDACION MAPFRE CANARIAS</text:p>
          </table:table-cell>
          <table:table-cell office:value-type="float" office:value="5350" calcext:value-type="float">
            <text:p>5.35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27 <text:s text:c="3"/>CANARY CONSULTING LOGISTIC SER</text:p>
          </table:table-cell>
          <table:table-cell office:value-type="float" office:value="108" calcext:value-type="float">
            <text:p>108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34 <text:s text:c="3"/>MANCOMUNIDAD INTERMUNICIPAL NO</text:p>
          </table:table-cell>
          <table:table-cell office:value-type="float" office:value="535" calcext:value-type="float">
            <text:p>535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41 <text:s text:c="3"/>CAIXA EMPRENDEDOR XXI,S A.U</text:p>
          </table:table-cell>
          <table:table-cell office:value-type="float" office:value="1605" calcext:value-type="float">
            <text:p>1.605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42 <text:s text:c="3"/>LUCINI CARMEN</text:p>
          </table:table-cell>
          <table:table-cell office:value-type="float" office:value="250" calcext:value-type="float">
            <text:p>25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49 <text:s text:c="3"/>CANARY RIDE, S.L</text:p>
          </table:table-cell>
          <table:table-cell office:value-type="float" office:value="98.71" calcext:value-type="float">
            <text:p>98,71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50 <text:s text:c="3"/>ANDREA SACCA CONSULTING, S.L.U</text:p>
          </table:table-cell>
          <table:table-cell office:value-type="float" office:value="162.34" calcext:value-type="float">
            <text:p>162,3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58 <text:s text:c="3"/>OFS SEGUROS Y SERVICIOS FINANC</text:p>
          </table:table-cell>
          <table:table-cell office:value-type="float" office:value="1070" calcext:value-type="float">
            <text:p>1.07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60 <text:s text:c="3"/>LA PEPA STUDIO, S.L</text:p>
          </table:table-cell>
          <table:table-cell office:value-type="float" office:value="12.6" calcext:value-type="float">
            <text:p>12,6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61 <text:s text:c="3"/>FUNDACION CANARIA UNIVERSITARI</text:p>
          </table:table-cell>
          <table:table-cell office:value-type="float" office:value="535" calcext:value-type="float">
            <text:p>535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84 <text:s text:c="3"/>SPEGC</text:p>
          </table:table-cell>
          <table:table-cell office:value-type="float" office:value="1574.61" calcext:value-type="float">
            <text:p>1.574,61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112 <text:s text:c="3"/>COLIBID SL</text:p>
          </table:table-cell>
          <table:table-cell office:value-type="float" office:value="5.34" calcext:value-type="float">
            <text:p>5,3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134 <text:s text:c="3"/>TURISMO LPA</text:p>
          </table:table-cell>
          <table:table-cell office:value-type="float" office:value="12840" calcext:value-type="float">
            <text:p>12.84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3. Otros deudores</text:p>
          </table:table-cell>
          <table:table-cell table:formula="of:=SUM([.B42:.B45])" office:value-type="float" office:value="107922.53" calcext:value-type="float">
            <text:p>107.922,5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70700000 <text:s text:c="3"/>HACIENDA PÚBLICA, DEUDORA POR</text:p>
          </table:table-cell>
          <table:table-cell office:value-type="float" office:value="2026.9" calcext:value-type="float">
            <text:p>2.026,9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70800000 <text:s text:c="3"/>HP, DEUDORA SUBVEN. CONCEDIDAS</text:p>
          </table:table-cell>
          <table:table-cell office:value-type="float" office:value="101430.88" calcext:value-type="float">
            <text:p>101.430,88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70900000 <text:s text:c="3"/>HP, DEUDORA DEVOLUC. IMPUESTOS</text:p>
          </table:table-cell>
          <table:table-cell office:value-type="float" office:value="4461.57" calcext:value-type="float">
            <text:p>4.461,57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72700000 <text:s text:c="3"/>HACIENDA PÚBLICA,IGIC SOPORTA</text:p>
          </table:table-cell>
          <table:table-cell office:value-type="float" office:value="3.18" calcext:value-type="float">
            <text:p>3,18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VII. Efectivo y otros activos líquidos equival.</text:p>
          </table:table-cell>
          <table:table-cell table:formula="of:=SUM([.B47:.B48])" office:value-type="float" office:value="22961.85" calcext:value-type="float">
            <text:p>22.961,85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572000001 <text:s text:c="3"/>SANTANDER</text:p>
          </table:table-cell>
          <table:table-cell office:value-type="float" office:value="18624.85" calcext:value-type="float">
            <text:p>18.624,85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572000002 <text:s text:c="3"/>CAJA 7</text:p>
          </table:table-cell>
          <table:table-cell office:value-type="float" office:value="4337" calcext:value-type="float">
            <text:p>4.337,00</text:p>
          </table:table-cell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T O T A L <text:s text:c="2"/>A C T I V O</text:p>
          </table:table-cell>
          <table:table-cell table:style-name="ce5" table:formula="of:=+[.B9]+[.B20]" office:value-type="float" office:value="161505.51" calcext:value-type="float">
            <text:p>161.505,51</text:p>
          </table:table-cell>
          <table:table-cell table:style-name="Default" table:number-columns-repeated="16382"/>
        </table:table-row>
        <table:named-expressions>
          <table:named-range table:name="_xlnm.Print_Area" table:base-cell-address="$Activo.$A$1" table:cell-range-address="$Activo.$A$1:.$B$49" table:range-usable-as="print-range"/>
          <table:named-range table:name="_xlnm.Print_Titles" table:base-cell-address="$Activo.$A$1" table:cell-range-address="$Activo.$1:.$8" table:range-usable-as="repeat-column repeat-row"/>
        </table:named-expressions>
      </table:table>
      <table:table table:name="Pasivo" table:style-name="ta2" table:print-ranges="Pasivo.A1:Pasivo.B47">
        <table:table-column table:style-name="co1" table:default-cell-style-name="Default"/>
        <table:table-column table:style-name="co2" table:default-cell-style-name="ce6"/>
        <table:table-column table:style-name="co3" table:number-columns-repeated="16382"/>
        <table:table-header-rows>
          <table:table-row table:style-name="ro1">
            <table:table-cell table:style-name="ce1" office:value-type="string" calcext:value-type="string">
              <text:p>Balance de Situación</text:p>
            </table:table-cell>
            <table:table-cell table:style-name="Default" table:number-columns-repeated="16383"/>
          </table:table-row>
          <table:table-row table:style-name="ro2">
            <table:table-cell/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Empresa: ASOC EMPRESARIAL DE JOVENES EMPRESARIOS</text:p>
            </table:table-cell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Período: de Enero a Diciembre</text:p>
            </table:table-cell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Fecha: 18/11/2025</text:p>
            </table:table-cell>
            <table:table-cell table:style-name="Default" table:number-columns-repeated="16383"/>
          </table:table-row>
          <table:table-row table:style-name="ro2">
            <table:table-cell/>
            <table:table-cell table:style-name="Default" table:number-columns-repeated="16383"/>
          </table:table-row>
          <table:table-row table:style-name="ro2">
            <table:table-cell table:style-name="ce3" office:value-type="string" calcext:value-type="string">
              <text:p>Pasivo</text:p>
            </table:table-cell>
            <table:table-cell table:style-name="ce4" office:value-type="float" office:value="2024" calcext:value-type="float">
              <text:p>2024</text:p>
            </table:table-cell>
            <table:table-cell table:style-name="Default" table:number-columns-repeated="16382"/>
          </table:table-row>
          <table:table-row table:style-name="ro2">
            <table:table-cell/>
            <table:table-cell table:style-name="Default" table:number-columns-repeated="16383"/>
          </table:table-row>
        </table:table-header-rows>
        <table:table-row table:style-name="ro2">
          <table:table-cell table:style-name="ce2" office:value-type="string" calcext:value-type="string">
            <text:p>A) PATRIMONIO NETO</text:p>
          </table:table-cell>
          <table:table-cell table:style-name="ce5" table:formula="of:=+[.B10]+[.B18]" office:value-type="float" office:value="148586.69" calcext:value-type="float">
            <text:p>148.586,69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A-1) Fondos propios</text:p>
          </table:table-cell>
          <table:table-cell table:formula="of:=+[.B11]+[.B14]+[.B17]" office:value-type="float" office:value="47155.81" calcext:value-type="float">
            <text:p>47.155,81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III. Reservas</text:p>
          </table:table-cell>
          <table:table-cell table:formula="of:=+[.B12]" office:value-type="float" office:value="-847.21" calcext:value-type="float">
            <text:p>-847,21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2. Otras Reservas</text:p>
          </table:table-cell>
          <table:table-cell table:formula="of:=[.B13]" office:value-type="float" office:value="-847.21" calcext:value-type="float">
            <text:p>-847,21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113000000 <text:s text:c="3"/>RESERVAS VOLUNTARIAS</text:p>
          </table:table-cell>
          <table:table-cell office:value-type="float" office:value="-847.21" calcext:value-type="float">
            <text:p>-847,21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V. Resultados de ejercicios anteriores</text:p>
          </table:table-cell>
          <table:table-cell table:formula="of:=SUM([.B15:.B16])" office:value-type="float" office:value="102255.09" calcext:value-type="float">
            <text:p>102.255,09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120022000 <text:s text:c="3"/>RESULTADO POSITIVO 2022</text:p>
          </table:table-cell>
          <table:table-cell office:value-type="float" office:value="72999.86" calcext:value-type="float">
            <text:p>72.999,86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120023000 <text:s text:c="3"/>RESULTADO POSITIVO 2023</text:p>
          </table:table-cell>
          <table:table-cell office:value-type="float" office:value="29255.23" calcext:value-type="float">
            <text:p>29.255,2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VII. Resultado del ejercicio</text:p>
          </table:table-cell>
          <table:table-cell office:value-type="float" office:value="-54252.07" calcext:value-type="float">
            <text:p>-54.252,07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A-3) Subvenciones, donaciones y legados recibidos</text:p>
          </table:table-cell>
          <table:table-cell table:formula="of:=[.B19]" office:value-type="float" office:value="101430.88" calcext:value-type="float">
            <text:p>101.430,88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130000001 <text:s text:c="3"/>SUBVENCION CONSERJERIA DE UNIV</text:p>
          </table:table-cell>
          <table:table-cell office:value-type="float" office:value="101430.88" calcext:value-type="float">
            <text:p>101.430,88</text:p>
          </table:table-cell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B) PASIVO NO CORRIENTE</text:p>
          </table:table-cell>
          <table:table-cell table:style-name="ce5" table:formula="of:=+[.B21]" office:value-type="float" office:value="6850.5" calcext:value-type="float">
            <text:p>6.850,5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II. Deudas a largo plazo</text:p>
          </table:table-cell>
          <table:table-cell table:formula="of:=+[.B22]" office:value-type="float" office:value="6850.5" calcext:value-type="float">
            <text:p>6.850,5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3. Otras deudas a largo plazo</text:p>
          </table:table-cell>
          <table:table-cell table:formula="of:=[.B23]" office:value-type="float" office:value="6850.5" calcext:value-type="float">
            <text:p>6.850,5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171000001 <text:s text:c="3"/>PRESTAMO ADAY</text:p>
          </table:table-cell>
          <table:table-cell office:value-type="float" office:value="6850.5" calcext:value-type="float">
            <text:p>6.850,50</text:p>
          </table:table-cell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C) PASIVO CORRIENTE</text:p>
          </table:table-cell>
          <table:table-cell table:style-name="ce5" table:formula="of:=+[.B25]+[.B28]" office:value-type="float" office:value="6068.32" calcext:value-type="float">
            <text:p>6.068,32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III. Deudas a corto plazo</text:p>
          </table:table-cell>
          <table:table-cell table:formula="of:=+[.B26]" office:value-type="float" office:value="597.38" calcext:value-type="float">
            <text:p>597,38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3. Otras deudas a corto plazo</text:p>
          </table:table-cell>
          <table:table-cell table:formula="of:=[.B27]" office:value-type="float" office:value="597.38" calcext:value-type="float">
            <text:p>597,38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551000000 <text:s text:c="3"/>CTA CORRIENTE SOC. Y ADMINIST.</text:p>
          </table:table-cell>
          <table:table-cell office:value-type="float" office:value="597.38" calcext:value-type="float">
            <text:p>597,38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V. Acreedores comerc. y otras cuentas a pagar</text:p>
          </table:table-cell>
          <table:table-cell table:formula="of:=+[.B29]+[.B31]" office:value-type="float" office:value="5470.94" calcext:value-type="float">
            <text:p>5.470,9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1. Proveedores</text:p>
          </table:table-cell>
          <table:table-cell table:formula="of:=+[.B30]" office:value-type="float" office:value="0" calcext:value-type="float">
            <text:p>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b) Proveedores a corto plazo</text:p>
          </table:table-cell>
          <table:table-cell office:value-type="float" office:value="0" calcext:value-type="float">
            <text:p>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2. Otros acreedores</text:p>
          </table:table-cell>
          <table:table-cell table:formula="of:=SUM([.B32:.B46])" office:value-type="float" office:value="5470.94" calcext:value-type="float">
            <text:p>5.470,9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03 <text:s text:c="3"/>GONZALEZ GONZALEZ PAOLA</text:p>
          </table:table-cell>
          <table:table-cell office:value-type="float" office:value="63.42" calcext:value-type="float">
            <text:p>63,42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33 <text:s text:c="3"/>FLEITAS MORENO, S.L</text:p>
          </table:table-cell>
          <table:table-cell office:value-type="float" office:value="0.01" calcext:value-type="float">
            <text:p>0,01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43 <text:s text:c="3"/>3.0 OCIO CANARIAS 2012, S.L.</text:p>
          </table:table-cell>
          <table:table-cell office:value-type="float" office:value="512" calcext:value-type="float">
            <text:p>512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46 <text:s text:c="3"/>FUND.CANARIA AUDITORIO Y TEATR</text:p>
          </table:table-cell>
          <table:table-cell office:value-type="float" office:value="-0.01" calcext:value-type="float">
            <text:p>-0,01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47 <text:s text:c="3"/>RAMOS ALONSO ALBERTO</text:p>
          </table:table-cell>
          <table:table-cell office:value-type="float" office:value="920" calcext:value-type="float">
            <text:p>92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49 <text:s text:c="3"/>SOLUCIONES WEB ON LINE S.L.</text:p>
          </table:table-cell>
          <table:table-cell office:value-type="float" office:value="87.87" calcext:value-type="float">
            <text:p>87,87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50 <text:s text:c="3"/>MUDARRA FOTOGRAFOS, S.L</text:p>
          </table:table-cell>
          <table:table-cell office:value-type="float" office:value="302.5" calcext:value-type="float">
            <text:p>302,5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67 <text:s text:c="3"/>LA MAMMA MOBILE LIMITED</text:p>
          </table:table-cell>
          <table:table-cell office:value-type="float" office:value="842.9" calcext:value-type="float">
            <text:p>842,9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72 <text:s text:c="3"/>STRATO AG</text:p>
          </table:table-cell>
          <table:table-cell office:value-type="float" office:value="33.04" calcext:value-type="float">
            <text:p>33,0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86 <text:s text:c="3"/>MANUEL MARTINEZ - FRESNO HERNA</text:p>
          </table:table-cell>
          <table:table-cell office:value-type="float" office:value="-5" calcext:value-type="float">
            <text:p>-5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65000000 <text:s text:c="3"/>REMUNERACIONES PENDIENTES DE P</text:p>
          </table:table-cell>
          <table:table-cell office:value-type="float" office:value="581.1" calcext:value-type="float">
            <text:p>581,1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65000002 <text:s text:c="3"/>PEDRO G.FERRERA GARCIA</text:p>
          </table:table-cell>
          <table:table-cell office:value-type="float" office:value="-2300.27" calcext:value-type="float">
            <text:p>-2.300,27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75100000 <text:s text:c="3"/>HP, ACREED. RETEN. PRACTICADAS</text:p>
          </table:table-cell>
          <table:table-cell office:value-type="float" office:value="1726.36" calcext:value-type="float">
            <text:p>1.726,36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75100001 <text:s text:c="3"/>H.P. RETENCIONES PERSONAL</text:p>
          </table:table-cell>
          <table:table-cell office:value-type="float" office:value="1240.13" calcext:value-type="float">
            <text:p>1.240,1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76000000 <text:s text:c="3"/>ORGANI.DE LA SS.SS.,ACREEDORES</text:p>
          </table:table-cell>
          <table:table-cell office:value-type="float" office:value="1466.89" calcext:value-type="float">
            <text:p>1.466,89</text:p>
          </table:table-cell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T O T A L <text:s text:c="2"/>PATRIMONIO NETO Y PASIVO</text:p>
          </table:table-cell>
          <table:table-cell table:style-name="ce5" table:formula="of:=+[.B9]+[.B20]+[.B24]" office:value-type="float" office:value="161505.51" calcext:value-type="float">
            <text:p>161.505,51</text:p>
          </table:table-cell>
          <table:table-cell table:style-name="Default" table:number-columns-repeated="16382"/>
        </table:table-row>
        <table:named-expressions>
          <table:named-range table:name="_xlnm.Print_Area" table:base-cell-address="$Activo.$A$1" table:cell-range-address="$Pasivo.$A$1:.$B$47" table:range-usable-as="print-range"/>
          <table:named-range table:name="_xlnm.Print_Titles" table:base-cell-address="$Activo.$A$1" table:cell-range-address="$Pasivo.$1:.$8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2P0" style:volatile="true">
      <number:number number:decimal-places="0" number:min-decimal-places="0" number:min-integer-digits="1" number:grouping="true"/>
      <number:text> €</number:text>
    </number:number-style>
    <number:number-style style:name="N112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  <number:text> €</number:text>
    </number:number-style>
    <number:number-style style:name="N114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4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26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9P2" style:volatile="true">
      <number:text loext:blank-width-char="-"> </number:text>
      <number:fill-character> </number:fill-character>
      <number:text loext:blank-width-char="-3">- €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6P0" style:volatile="true">
      <number:number number:decimal-places="2" number:min-decimal-places="2" number:min-integer-digits="1" number:grouping="true"/>
    </number:number-style>
    <number:number-style style:name="N136P1" style:volatile="true">
      <style:text-properties fo:color="#ff0000"/>
      <number:text>-</number:text>
      <number:number number:decimal-places="2" number:min-decimal-places="2" number:min-integer-digits="1" number:grouping="true"/>
    </number:number-style>
    <number:number-style style:name="N136">
      <number:number number:decimal-places="0" number:min-decimal-places="0" number:min-integer-digits="1"/>
      <style:map style:condition="value()&gt;0" style:apply-style-name="N136P0"/>
      <style:map style:condition="value()&lt;0" style:apply-style-name="N136P1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untas_20_de_20_flecha_20_1" draw:display-name="Puntas de flecha 1" svg:viewBox="0 0 20 30" svg:d="M10 0l-10 30h20z"/>
    <loext:theme loext:name="Tema de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-X="1" style:scale-to-Y="100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28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Activo" style:display-name="PageStyle_Activ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asivo" style:display-name="PageStyle_Pasiv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ndrea - Protelum</meta:initial-creator>
    <dc:creator>Andrea - Protelum</dc:creator>
    <meta:creation-date>2025-11-18T11:58:47</meta:creation-date>
    <dc:date>2025-11-18T11:59:11</dc:date>
    <meta:generator>LibreOffice/25.2.7.2$Windows_X86_64 LibreOffice_project/5cbfd1ab6520636bb5f7b99185aa69bd7456825d</meta:generator>
    <meta:document-statistic meta:table-count="2" meta:cell-count="172" meta:object-count="0"/>
    <meta:user-defined meta:name="AppVersion">16.0300</meta:user-defined>
  </office:meta>
</office:document-meta>
</file>