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0.238cm"/>
    </style:style>
    <style:style style:name="co2" style:family="table-column">
      <style:table-column-properties fo:break-before="auto" style:column-width="1.986cm"/>
    </style:style>
    <style:style style:name="co3" style:family="table-column">
      <style:table-column-properties fo:break-before="auto" style:column-width="2.064cm"/>
    </style:style>
    <style:style style:name="ro1" style:family="table-row">
      <style:table-row-properties style:row-height="0.778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ta1" style:family="table" style:master-page-name="PageStyle_5f_Activo">
      <style:table-properties table:display="true" style:writing-mode="lr-tb"/>
    </style:style>
    <style:style style:name="ta2" style:family="table" style:master-page-name="PageStyle_5f_Pasivo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8pt" fo:font-style="italic" fo:text-shadow="none" style:text-underline-style="none" fo:font-weight="bold" style:font-size-asian="18pt" style:font-style-asian="italic" style:font-weight-asian="bold" style:font-name-complex="Arial" style:font-size-complex="18pt" style:font-style-complex="italic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ackground-color="#ffffc0" style:diagonal-bl-tr="none" style:diagonal-tl-br="none" style:text-align-source="fix" style:repeat-content="false" fo:wrap-option="no-wrap" fo:border="2.49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fo:background-color="#ffffc0" style:diagonal-bl-tr="none" style:diagonal-tl-br="none" style:text-align-source="fix" style:repeat-content="false" fo:wrap-option="no-wrap" fo:border="2.49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>
        <loext:char-complex-color loext:theme-type="dark1" loext:color-type="theme"/>
      </style:text-properties>
    </style:style>
    <style:style style:name="ce5" style:family="table-cell" style:parent-style-name="Default" style:data-style-name="N136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6" style:family="table-cell" style:parent-style-name="Default" style:data-style-name="N136">
      <style:table-cell-properties style:rotation-align="non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Activo" table:style-name="ta1" table:print-ranges="Activo.A1:Activo.B46">
        <office:forms form:automatic-focus="false" form:apply-design-mode="false"/>
        <table:table-column table:style-name="co1" table:default-cell-style-name="Default"/>
        <table:table-column table:style-name="co2" table:default-cell-style-name="ce6"/>
        <table:table-column table:style-name="co3" table:number-columns-repeated="16382"/>
        <table:table-header-rows>
          <table:table-row table:style-name="ro1">
            <table:table-cell table:style-name="ce1" office:value-type="string" calcext:value-type="string">
              <text:p>Balance de Situación</text:p>
            </table:table-cell>
            <table:table-cell table:style-name="Default" table:number-columns-repeated="16383"/>
          </table:table-row>
          <table:table-row table:style-name="ro2">
            <table:table-cell/>
            <table:table-cell table:style-name="Default" table:number-columns-repeated="16383"/>
          </table:table-row>
          <table:table-row table:style-name="ro2">
            <table:table-cell table:style-name="ce2" office:value-type="string" calcext:value-type="string">
              <text:p>Empresa: ASOC EMPRESARIAL DE JOVENES EMPRESARIOS</text:p>
            </table:table-cell>
            <table:table-cell table:style-name="Default" table:number-columns-repeated="16383"/>
          </table:table-row>
          <table:table-row table:style-name="ro2">
            <table:table-cell table:style-name="ce2" office:value-type="string" calcext:value-type="string">
              <text:p>Período: de Enero a Diciembre</text:p>
            </table:table-cell>
            <table:table-cell table:style-name="Default" table:number-columns-repeated="16383"/>
          </table:table-row>
          <table:table-row table:style-name="ro2">
            <table:table-cell table:style-name="ce2" office:value-type="string" calcext:value-type="string">
              <text:p>Fecha: 18/11/2025</text:p>
            </table:table-cell>
            <table:table-cell table:style-name="Default" table:number-columns-repeated="16383"/>
          </table:table-row>
          <table:table-row table:style-name="ro2">
            <table:table-cell/>
            <table:table-cell table:style-name="Default" table:number-columns-repeated="16383"/>
          </table:table-row>
          <table:table-row table:style-name="ro2">
            <table:table-cell table:style-name="ce3" office:value-type="string" calcext:value-type="string">
              <text:p>Activo</text:p>
            </table:table-cell>
            <table:table-cell table:style-name="ce4" office:value-type="float" office:value="2023" calcext:value-type="float">
              <text:p>2023</text:p>
            </table:table-cell>
            <table:table-cell table:style-name="Default" table:number-columns-repeated="16382"/>
          </table:table-row>
          <table:table-row table:style-name="ro2">
            <table:table-cell/>
            <table:table-cell table:style-name="Default" table:number-columns-repeated="16383"/>
          </table:table-row>
        </table:table-header-rows>
        <table:table-row table:style-name="ro2">
          <table:table-cell table:style-name="ce2" office:value-type="string" calcext:value-type="string">
            <text:p>A) ACTIVO NO CORRIENTE</text:p>
          </table:table-cell>
          <table:table-cell table:style-name="ce5" table:formula="of:=+[.B10]+[.B13]" office:value-type="float" office:value="6304.98" calcext:value-type="float">
            <text:p>6.304,98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I. Inmovilizado intangible</text:p>
          </table:table-cell>
          <table:table-cell table:formula="of:=SUM([.B11:.B12])" office:value-type="float" office:value="383.93" calcext:value-type="float">
            <text:p>383,93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203000001 <text:s text:c="3"/>BRANDING AJE VERDE</text:p>
          </table:table-cell>
          <table:table-cell office:value-type="float" office:value="446" calcext:value-type="float">
            <text:p>446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280300001 <text:s text:c="3"/>AMORT.ACUMUL.BRANDING AJE VERD</text:p>
          </table:table-cell>
          <table:table-cell office:value-type="float" office:value="-62.07" calcext:value-type="float">
            <text:p>-62,07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II. Inmovilizado material</text:p>
          </table:table-cell>
          <table:table-cell table:formula="of:=SUM([.B14:.B19])" office:value-type="float" office:value="5921.05" calcext:value-type="float">
            <text:p>5.921,05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216000001 <text:s text:c="3"/>MOSTRADOR CAPRI</text:p>
          </table:table-cell>
          <table:table-cell office:value-type="float" office:value="4510" calcext:value-type="float">
            <text:p>4.51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217000001 <text:s text:c="3"/>ORDENADOR</text:p>
          </table:table-cell>
          <table:table-cell office:value-type="float" office:value="1341.76" calcext:value-type="float">
            <text:p>1.341,76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217000002 <text:s text:c="3"/>SAMSUNG A53</text:p>
          </table:table-cell>
          <table:table-cell office:value-type="float" office:value="491.84" calcext:value-type="float">
            <text:p>491,84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281600001 <text:s text:c="3"/>AMORT.ACUMUL.MOSTRADOR CAPRI</text:p>
          </table:table-cell>
          <table:table-cell office:value-type="float" office:value="-128.5" calcext:value-type="float">
            <text:p>-128,5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281700001 <text:s text:c="3"/>AMORT.ACUMUL.ORDENADOR</text:p>
          </table:table-cell>
          <table:table-cell office:value-type="float" office:value="-192.99" calcext:value-type="float">
            <text:p>-192,99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281700002 <text:s text:c="3"/>AMORT.ACUMUL.SAMSUNG A53</text:p>
          </table:table-cell>
          <table:table-cell office:value-type="float" office:value="-101.06" calcext:value-type="float">
            <text:p>-101,06</text:p>
          </table:table-cell>
          <table:table-cell table:style-name="Default" table:number-columns-repeated="16382"/>
        </table:table-row>
        <table:table-row table:style-name="ro2">
          <table:table-cell table:style-name="ce2" office:value-type="string" calcext:value-type="string">
            <text:p>B) ACTIVO CORRIENTE</text:p>
          </table:table-cell>
          <table:table-cell table:style-name="ce5" table:formula="of:=+[.B21]+[.B43]" office:value-type="float" office:value="124439.22" calcext:value-type="float">
            <text:p>124.439,22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III. Deudores comerciales y otras cuentas a cob.</text:p>
          </table:table-cell>
          <table:table-cell table:formula="of:=+[.B22]+[.B40]" office:value-type="float" office:value="31277.63" calcext:value-type="float">
            <text:p>31.277,63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1. Clientes ventas y prestación de servicios</text:p>
          </table:table-cell>
          <table:table-cell table:formula="of:=+[.B23]" office:value-type="float" office:value="16602.51" calcext:value-type="float">
            <text:p>16.602,51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b) Cltes.ventas y prestación servicios CP</text:p>
          </table:table-cell>
          <table:table-cell table:formula="of:=SUM([.B24:.B39])" office:value-type="float" office:value="16602.51" calcext:value-type="float">
            <text:p>16.602,51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00 <text:s text:c="3"/>CLIENTES (EUROS)</text:p>
          </table:table-cell>
          <table:table-cell office:value-type="float" office:value="306.85" calcext:value-type="float">
            <text:p>306,85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03 <text:s text:c="3"/>MUÑOZ SAAVEDRA PABLO ESTEBAN</text:p>
          </table:table-cell>
          <table:table-cell office:value-type="float" office:value="54" calcext:value-type="float">
            <text:p>54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04 <text:s text:c="3"/>SAKHI MORENO SAMIRA</text:p>
          </table:table-cell>
          <table:table-cell office:value-type="float" office:value="54" calcext:value-type="float">
            <text:p>54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06 <text:s text:c="3"/>ISLANDSDOTTIR, S.L</text:p>
          </table:table-cell>
          <table:table-cell office:value-type="float" office:value="192" calcext:value-type="float">
            <text:p>192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16 <text:s text:c="3"/>FUNDACION MAPFRE CANARIAS</text:p>
          </table:table-cell>
          <table:table-cell office:value-type="float" office:value="5350" calcext:value-type="float">
            <text:p>5.35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34 <text:s text:c="3"/>MANCOMUNIDAD INTERMUNICIPAL NO</text:p>
          </table:table-cell>
          <table:table-cell office:value-type="float" office:value="535" calcext:value-type="float">
            <text:p>535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41 <text:s text:c="3"/>CAIXA EMPRENDEDOR XXI,S A.U</text:p>
          </table:table-cell>
          <table:table-cell office:value-type="float" office:value="1605" calcext:value-type="float">
            <text:p>1.605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42 <text:s text:c="3"/>LUCINI CARMEN</text:p>
          </table:table-cell>
          <table:table-cell office:value-type="float" office:value="250" calcext:value-type="float">
            <text:p>25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44 <text:s text:c="3"/>CONSORCIO ZONA ESPECIAL CANARI</text:p>
          </table:table-cell>
          <table:table-cell office:value-type="float" office:value="3745" calcext:value-type="float">
            <text:p>3.745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48 <text:s text:c="3"/>UNIVERSIDAD DE LAS PALMAS DE G</text:p>
          </table:table-cell>
          <table:table-cell office:value-type="float" office:value="535" calcext:value-type="float">
            <text:p>535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49 <text:s text:c="3"/>CANARY RIDE, S.L</text:p>
          </table:table-cell>
          <table:table-cell office:value-type="float" office:value="98.71" calcext:value-type="float">
            <text:p>98,71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50 <text:s text:c="3"/>ANDREA SACCA CONSULTING, S.L.U</text:p>
          </table:table-cell>
          <table:table-cell office:value-type="float" office:value="162.34" calcext:value-type="float">
            <text:p>162,34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57 <text:s text:c="3"/>PARQUE CIENTIFICO Y TECNOLOGIC</text:p>
          </table:table-cell>
          <table:table-cell office:value-type="float" office:value="535" calcext:value-type="float">
            <text:p>535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58 <text:s text:c="3"/>OFS SEGUROS Y SERVICIOS FINANC</text:p>
          </table:table-cell>
          <table:table-cell office:value-type="float" office:value="1070" calcext:value-type="float">
            <text:p>1.07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61 <text:s text:c="3"/>FUNDACION CANARIA UNIVERSITARI</text:p>
          </table:table-cell>
          <table:table-cell office:value-type="float" office:value="535" calcext:value-type="float">
            <text:p>535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84 <text:s text:c="3"/>SPEGC</text:p>
          </table:table-cell>
          <table:table-cell office:value-type="float" office:value="1574.61" calcext:value-type="float">
            <text:p>1.574,61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3. Otros deudores</text:p>
          </table:table-cell>
          <table:table-cell table:formula="of:=SUM([.B41:.B42])" office:value-type="float" office:value="14675.12" calcext:value-type="float">
            <text:p>14.675,12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70700000 <text:s text:c="3"/>HACIENDA PÚBLICA, DEUDORA POR</text:p>
          </table:table-cell>
          <table:table-cell office:value-type="float" office:value="14671.94" calcext:value-type="float">
            <text:p>14.671,94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72700000 <text:s text:c="3"/>HACIENDA PÚBLICA,IGIC SOPORTA</text:p>
          </table:table-cell>
          <table:table-cell office:value-type="float" office:value="3.18" calcext:value-type="float">
            <text:p>3,18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VII. Efectivo y otros activos líquidos equival.</text:p>
          </table:table-cell>
          <table:table-cell table:formula="of:=SUM([.B44:.B45])" office:value-type="float" office:value="93161.59" calcext:value-type="float">
            <text:p>93.161,59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572000001 <text:s text:c="3"/>SANTANDER</text:p>
          </table:table-cell>
          <table:table-cell office:value-type="float" office:value="88548.59" calcext:value-type="float">
            <text:p>88.548,59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572000002 <text:s text:c="3"/>CAJA 7</text:p>
          </table:table-cell>
          <table:table-cell office:value-type="float" office:value="4613" calcext:value-type="float">
            <text:p>4.613,00</text:p>
          </table:table-cell>
          <table:table-cell table:style-name="Default" table:number-columns-repeated="16382"/>
        </table:table-row>
        <table:table-row table:style-name="ro2">
          <table:table-cell table:style-name="ce2" office:value-type="string" calcext:value-type="string">
            <text:p>T O T A L <text:s text:c="2"/>A C T I V O</text:p>
          </table:table-cell>
          <table:table-cell table:style-name="ce5" table:formula="of:=+[.B9]+[.B20]" office:value-type="float" office:value="130744.2" calcext:value-type="float">
            <text:p>130.744,20</text:p>
          </table:table-cell>
          <table:table-cell table:style-name="Default" table:number-columns-repeated="16382"/>
        </table:table-row>
        <table:named-expressions>
          <table:named-range table:name="_xlnm.Print_Area" table:base-cell-address="$Activo.$A$1" table:cell-range-address="$Activo.$A$1:.$B$46" table:range-usable-as="print-range"/>
          <table:named-range table:name="_xlnm.Print_Titles" table:base-cell-address="$Activo.$A$1" table:cell-range-address="$Activo.$1:.$8" table:range-usable-as="repeat-column repeat-row"/>
        </table:named-expressions>
      </table:table>
      <table:table table:name="Pasivo" table:style-name="ta2" table:print-ranges="Pasivo.A1:Pasivo.B45">
        <table:table-column table:style-name="co1" table:default-cell-style-name="Default"/>
        <table:table-column table:style-name="co2" table:default-cell-style-name="ce6"/>
        <table:table-column table:style-name="co3" table:number-columns-repeated="16382"/>
        <table:table-header-rows>
          <table:table-row table:style-name="ro1">
            <table:table-cell table:style-name="ce1" office:value-type="string" calcext:value-type="string">
              <text:p>Balance de Situación</text:p>
            </table:table-cell>
            <table:table-cell table:style-name="Default" table:number-columns-repeated="16383"/>
          </table:table-row>
          <table:table-row table:style-name="ro2">
            <table:table-cell/>
            <table:table-cell table:style-name="Default" table:number-columns-repeated="16383"/>
          </table:table-row>
          <table:table-row table:style-name="ro2">
            <table:table-cell table:style-name="ce2" office:value-type="string" calcext:value-type="string">
              <text:p>Empresa: ASOC EMPRESARIAL DE JOVENES EMPRESARIOS</text:p>
            </table:table-cell>
            <table:table-cell table:style-name="Default" table:number-columns-repeated="16383"/>
          </table:table-row>
          <table:table-row table:style-name="ro2">
            <table:table-cell table:style-name="ce2" office:value-type="string" calcext:value-type="string">
              <text:p>Período: de Enero a Diciembre</text:p>
            </table:table-cell>
            <table:table-cell table:style-name="Default" table:number-columns-repeated="16383"/>
          </table:table-row>
          <table:table-row table:style-name="ro2">
            <table:table-cell table:style-name="ce2" office:value-type="string" calcext:value-type="string">
              <text:p>Fecha: 18/11/2025</text:p>
            </table:table-cell>
            <table:table-cell table:style-name="Default" table:number-columns-repeated="16383"/>
          </table:table-row>
          <table:table-row table:style-name="ro2">
            <table:table-cell/>
            <table:table-cell table:style-name="Default" table:number-columns-repeated="16383"/>
          </table:table-row>
          <table:table-row table:style-name="ro2">
            <table:table-cell table:style-name="ce3" office:value-type="string" calcext:value-type="string">
              <text:p>Pasivo</text:p>
            </table:table-cell>
            <table:table-cell table:style-name="ce4" office:value-type="float" office:value="2023" calcext:value-type="float">
              <text:p>2023</text:p>
            </table:table-cell>
            <table:table-cell table:style-name="Default" table:number-columns-repeated="16382"/>
          </table:table-row>
          <table:table-row table:style-name="ro2">
            <table:table-cell/>
            <table:table-cell table:style-name="Default" table:number-columns-repeated="16383"/>
          </table:table-row>
        </table:table-header-rows>
        <table:table-row table:style-name="ro2">
          <table:table-cell table:style-name="ce2" office:value-type="string" calcext:value-type="string">
            <text:p>A) PATRIMONIO NETO</text:p>
          </table:table-cell>
          <table:table-cell table:style-name="ce5" table:formula="of:=+[.B10]+[.B14]" office:value-type="float" office:value="102255.09" calcext:value-type="float">
            <text:p>102.255,09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A-1) Fondos propios</text:p>
          </table:table-cell>
          <table:table-cell table:formula="of:=+[.B11]+[.B13]" office:value-type="float" office:value="102255.09" calcext:value-type="float">
            <text:p>102.255,09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V. Resultados de ejercicios anteriores</text:p>
          </table:table-cell>
          <table:table-cell table:formula="of:=[.B12]" office:value-type="float" office:value="72999.86" calcext:value-type="float">
            <text:p>72.999,86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120022000 <text:s text:c="3"/>RESULTADO POSITIVO 2022</text:p>
          </table:table-cell>
          <table:table-cell office:value-type="float" office:value="72999.86" calcext:value-type="float">
            <text:p>72.999,86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VII. Resultado del ejercicio</text:p>
          </table:table-cell>
          <table:table-cell office:value-type="float" office:value="29255.23" calcext:value-type="float">
            <text:p>29.255,23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A-3) Subvenciones, donaciones y legados recibidos</text:p>
          </table:table-cell>
          <table:table-cell office:value-type="float" office:value="0" calcext:value-type="float">
            <text:p>0</text:p>
          </table:table-cell>
          <table:table-cell table:style-name="Default" table:number-columns-repeated="16382"/>
        </table:table-row>
        <table:table-row table:style-name="ro2">
          <table:table-cell table:style-name="ce2" office:value-type="string" calcext:value-type="string">
            <text:p>B) PASIVO NO CORRIENTE</text:p>
          </table:table-cell>
          <table:table-cell table:style-name="ce5" table:formula="of:=+[.B16]" office:value-type="float" office:value="6850.5" calcext:value-type="float">
            <text:p>6.850,5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II. Deudas a largo plazo</text:p>
          </table:table-cell>
          <table:table-cell table:formula="of:=+[.B17]" office:value-type="float" office:value="6850.5" calcext:value-type="float">
            <text:p>6.850,5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3. Otras deudas a largo plazo</text:p>
          </table:table-cell>
          <table:table-cell table:formula="of:=[.B18]" office:value-type="float" office:value="6850.5" calcext:value-type="float">
            <text:p>6.850,5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171000001 <text:s text:c="3"/>PRESTAMO ADAY</text:p>
          </table:table-cell>
          <table:table-cell office:value-type="float" office:value="6850.5" calcext:value-type="float">
            <text:p>6.850,50</text:p>
          </table:table-cell>
          <table:table-cell table:style-name="Default" table:number-columns-repeated="16382"/>
        </table:table-row>
        <table:table-row table:style-name="ro2">
          <table:table-cell table:style-name="ce2" office:value-type="string" calcext:value-type="string">
            <text:p>C) PASIVO CORRIENTE</text:p>
          </table:table-cell>
          <table:table-cell table:style-name="ce5" table:formula="of:=+[.B20]+[.B23]" office:value-type="float" office:value="21638.61" calcext:value-type="float">
            <text:p>21.638,61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III. Deudas a corto plazo</text:p>
          </table:table-cell>
          <table:table-cell table:formula="of:=+[.B21]" office:value-type="float" office:value="597.38" calcext:value-type="float">
            <text:p>597,38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3. Otras deudas a corto plazo</text:p>
          </table:table-cell>
          <table:table-cell table:formula="of:=[.B22]" office:value-type="float" office:value="597.38" calcext:value-type="float">
            <text:p>597,38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551000000 <text:s text:c="3"/>CTA CORRIENTE SOC. Y ADMINIST.</text:p>
          </table:table-cell>
          <table:table-cell office:value-type="float" office:value="597.38" calcext:value-type="float">
            <text:p>597,38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V. Acreedores comerc. y otras cuentas a pagar</text:p>
          </table:table-cell>
          <table:table-cell table:formula="of:=+[.B24]+[.B28]" office:value-type="float" office:value="21041.23" calcext:value-type="float">
            <text:p>21.041,23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1. Proveedores</text:p>
          </table:table-cell>
          <table:table-cell table:formula="of:=+[.B25]" office:value-type="float" office:value="50.7" calcext:value-type="float">
            <text:p>50,7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b) Proveedores a corto plazo</text:p>
          </table:table-cell>
          <table:table-cell table:formula="of:=SUM([.B26:.B27])" office:value-type="float" office:value="50.7" calcext:value-type="float">
            <text:p>50,7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00000005 <text:s text:c="3"/>AGUAS DE TEROR , SA</text:p>
          </table:table-cell>
          <table:table-cell office:value-type="float" office:value="18.3" calcext:value-type="float">
            <text:p>18,3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00000006 <text:s text:c="3"/>DINOSOL SUPERMERCADOS SL</text:p>
          </table:table-cell>
          <table:table-cell office:value-type="float" office:value="32.4" calcext:value-type="float">
            <text:p>32,4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2. Otros acreedores</text:p>
          </table:table-cell>
          <table:table-cell table:formula="of:=SUM([.B29:.B44])" office:value-type="float" office:value="20990.53" calcext:value-type="float">
            <text:p>20.990,53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10000001 <text:s text:c="3"/>VIAJES INSULAR SA</text:p>
          </table:table-cell>
          <table:table-cell office:value-type="float" office:value="51.44" calcext:value-type="float">
            <text:p>51,44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10000003 <text:s text:c="3"/>GONZALEZ GONZALEZ PAOLA</text:p>
          </table:table-cell>
          <table:table-cell office:value-type="float" office:value="63.42" calcext:value-type="float">
            <text:p>63,42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10000026 <text:s text:c="3"/>MEDIA LUNA LUXURY CATERING, SL</text:p>
          </table:table-cell>
          <table:table-cell office:value-type="float" office:value="342.4" calcext:value-type="float">
            <text:p>342,4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10000029 <text:s text:c="3"/>ASOC. JOVENES EMPRESARIOS TENE</text:p>
          </table:table-cell>
          <table:table-cell office:value-type="float" office:value="11564.47" calcext:value-type="float">
            <text:p>11.564,47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10000032 <text:s text:c="3"/>TELEFONICA DE ESPANA SAU</text:p>
          </table:table-cell>
          <table:table-cell office:value-type="float" office:value="55.58" calcext:value-type="float">
            <text:p>55,58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10000033 <text:s text:c="3"/>FLEITAS MORENO, S.L</text:p>
          </table:table-cell>
          <table:table-cell office:value-type="float" office:value="0.01" calcext:value-type="float">
            <text:p>0,01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10000043 <text:s text:c="3"/>3.0 OCIO CANARIAS 2012, S.L.</text:p>
          </table:table-cell>
          <table:table-cell office:value-type="float" office:value="512" calcext:value-type="float">
            <text:p>512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10000046 <text:s text:c="3"/>FUND.CANARIA AUDITORIO Y TEATR</text:p>
          </table:table-cell>
          <table:table-cell office:value-type="float" office:value="3389.13" calcext:value-type="float">
            <text:p>3.389,13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10000047 <text:s text:c="3"/>RAMOS ALONSO ALBERTO</text:p>
          </table:table-cell>
          <table:table-cell office:value-type="float" office:value="920" calcext:value-type="float">
            <text:p>92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10000050 <text:s text:c="3"/>MUDARRA FOTOGRAFOS, S.L</text:p>
          </table:table-cell>
          <table:table-cell office:value-type="float" office:value="302.5" calcext:value-type="float">
            <text:p>302,5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10000067 <text:s text:c="3"/>LA MAMMA MOBILE LIMITED</text:p>
          </table:table-cell>
          <table:table-cell office:value-type="float" office:value="842.9" calcext:value-type="float">
            <text:p>842,9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10000069 <text:s text:c="3"/>PRINT EXPRESS CANARIAS SL</text:p>
          </table:table-cell>
          <table:table-cell office:value-type="float" office:value="163.18" calcext:value-type="float">
            <text:p>163,18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65000000 <text:s text:c="3"/>REMUNERACIONES PENDIENTES DE P</text:p>
          </table:table-cell>
          <table:table-cell office:value-type="float" office:value="8.94" calcext:value-type="float">
            <text:p>8,94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75100000 <text:s text:c="3"/>HP, ACREED. RETEN. PRACTICADAS</text:p>
          </table:table-cell>
          <table:table-cell office:value-type="float" office:value="1752.84" calcext:value-type="float">
            <text:p>1.752,84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75100001 <text:s text:c="3"/>H.P. RETENCIONES PERSONAL</text:p>
          </table:table-cell>
          <table:table-cell office:value-type="float" office:value="1023.83" calcext:value-type="float">
            <text:p>1.023,83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76000000 <text:s text:c="3"/>ORGANI.DE LA SS.SS.,ACREEDORES</text:p>
          </table:table-cell>
          <table:table-cell office:value-type="float" office:value="-2.11" calcext:value-type="float">
            <text:p>-2,11</text:p>
          </table:table-cell>
          <table:table-cell table:style-name="Default" table:number-columns-repeated="16382"/>
        </table:table-row>
        <table:table-row table:style-name="ro2">
          <table:table-cell table:style-name="ce2" office:value-type="string" calcext:value-type="string">
            <text:p>T O T A L <text:s text:c="2"/>PATRIMONIO NETO Y PASIVO</text:p>
          </table:table-cell>
          <table:table-cell table:style-name="ce5" table:formula="of:=+[.B9]+[.B15]+[.B19]" office:value-type="float" office:value="130744.2" calcext:value-type="float">
            <text:p>130.744,20</text:p>
          </table:table-cell>
          <table:table-cell table:style-name="Default" table:number-columns-repeated="16382"/>
        </table:table-row>
        <table:named-expressions>
          <table:named-range table:name="_xlnm.Print_Area" table:base-cell-address="$Activo.$A$1" table:cell-range-address="$Pasivo.$A$1:.$B$45" table:range-usable-as="print-range"/>
          <table:named-range table:name="_xlnm.Print_Titles" table:base-cell-address="$Activo.$A$1" table:cell-range-address="$Pasivo.$1:.$8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number:number-style style:name="N112P0" style:volatile="true">
      <number:number number:decimal-places="0" number:min-decimal-places="0" number:min-integer-digits="1" number:grouping="true"/>
      <number:text> €</number:text>
    </number:number-style>
    <number:number-style style:name="N112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  <number:text> €</number:text>
    </number:number-style>
    <number:number-style style:name="N114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5P0"/>
    </number:number-style>
    <number:date-style style:name="N116">
      <number:day number:style="long"/>
      <number:text>-</number:text>
      <number:month number:textual="true"/>
      <number:text>-</number:text>
      <number:year/>
    </number:date-style>
    <number:date-style style:name="N117">
      <number:day number:style="long"/>
      <number:text>-</number:text>
      <number:month number:textual="true"/>
    </number:date-style>
    <number:date-style style:name="N118">
      <number:month number:textual="true"/>
      <number:text>-</number:text>
      <number:year/>
    </number:date-style>
    <number:time-style style:name="N119">
      <number:hours/>
      <number:text>:</number:text>
      <number:minutes number:style="long"/>
      <number:text> </number:text>
      <number:am-pm/>
    </number:time-style>
    <number:time-style style:name="N12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1">
      <number:hours/>
      <number:text>:</number:text>
      <number:minutes number:style="long"/>
    </number:time-style>
    <number:time-style style:name="N122">
      <number:hours/>
      <number:text>:</number:text>
      <number:minutes number:style="long"/>
      <number:text>:</number:text>
      <number:seconds number:style="long"/>
    </number:time-style>
    <number:date-style style:name="N123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4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4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26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27P0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28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9P2" style:volatile="true">
      <number:text loext:blank-width-char="-"> </number:text>
      <number:fill-character> </number:fill-character>
      <number:text loext:blank-width-char="-3">- €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3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3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6P0" style:volatile="true">
      <number:number number:decimal-places="2" number:min-decimal-places="2" number:min-integer-digits="1" number:grouping="true"/>
    </number:number-style>
    <number:number-style style:name="N136P1" style:volatile="true">
      <style:text-properties fo:color="#ff0000"/>
      <number:text>-</number:text>
      <number:number number:decimal-places="2" number:min-decimal-places="2" number:min-integer-digits="1" number:grouping="true"/>
    </number:number-style>
    <number:number-style style:name="N136">
      <number:number number:decimal-places="0" number:min-decimal-places="0" number:min-integer-digits="1"/>
      <style:map style:condition="value()&gt;0" style:apply-style-name="N136P0"/>
      <style:map style:condition="value()&lt;0" style:apply-style-name="N136P1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untas_20_de_20_flecha_20_1" draw:display-name="Puntas de flecha 1" svg:viewBox="0 0 20 30" svg:d="M10 0l-10 30h20z"/>
    <loext:theme loext:name="Tema de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-X="1" style:scale-to-Y="100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28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Pasivo" style:display-name="PageStyle_Pasiv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ctivo" style:display-name="PageStyle_Activ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ndrea - Protelum</meta:initial-creator>
    <dc:creator>Andrea - Protelum</dc:creator>
    <meta:creation-date>2025-11-18T11:58:09</meta:creation-date>
    <dc:date>2025-11-18T11:58:39</dc:date>
    <meta:generator>LibreOffice/25.2.7.2$Windows_X86_64 LibreOffice_project/5cbfd1ab6520636bb5f7b99185aa69bd7456825d</meta:generator>
    <meta:document-statistic meta:table-count="2" meta:cell-count="162" meta:object-count="0"/>
    <meta:user-defined meta:name="AppVersion">16.0300</meta:user-defined>
  </office:meta>
</office:document-meta>
</file>