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0.238cm"/>
    </style:style>
    <style:style style:name="co2" style:family="table-column">
      <style:table-column-properties fo:break-before="auto" style:column-width="1.986cm"/>
    </style:style>
    <style:style style:name="co3" style:family="table-column">
      <style:table-column-properties fo:break-before="auto" style:column-width="2.064cm"/>
    </style:style>
    <style:style style:name="ro1" style:family="table-row">
      <style:table-row-properties style:row-height="0.778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Activo">
      <style:table-properties table:display="true" style:writing-mode="lr-tb"/>
    </style:style>
    <style:style style:name="ta2" style:family="table" style:master-page-name="PageStyle_5f_Pasivo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8pt" fo:font-style="italic" fo:text-shadow="none" style:text-underline-style="none" fo:font-weight="bold" style:font-size-asian="18pt" style:font-style-asian="italic" style:font-weight-asian="bold" style:font-name-complex="Arial" style:font-size-complex="18pt" style:font-style-complex="italic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c0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fffc0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5" style:family="table-cell" style:parent-style-name="Default" style:data-style-name="N136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 style:data-style-name="N136">
      <style:table-cell-properties style:rotation-align="non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ctivo" table:style-name="ta1" table:print-ranges="Activo.A1:Activo.B24">
        <office:forms form:automatic-focus="false" form:apply-design-mode="false"/>
        <table:table-column table:style-name="co1" table:default-cell-style-name="Default"/>
        <table:table-column table:style-name="co2" table:default-cell-style-name="ce6"/>
        <table:table-column table:style-name="co3" table:number-columns-repeated="16382"/>
        <table:table-header-rows>
          <table:table-row table:style-name="ro1">
            <table:table-cell table:style-name="ce1" office:value-type="string" calcext:value-type="string">
              <text:p>Balance de Situación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Empresa: ASOC EMPRESARIAL DE JOVENES EMPRESARIOS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Período: de Enero a Diciembre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Fecha: 18/11/2025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3" office:value-type="string" calcext:value-type="string">
              <text:p>Activo</text:p>
            </table:table-cell>
            <table:table-cell table:style-name="ce4" office:value-type="float" office:value="2022" calcext:value-type="float">
              <text:p>2022</text:p>
            </table:table-cell>
            <table:table-cell table:style-name="Default" table:number-columns-repeated="16382"/>
          </table:table-row>
          <table:table-row table:style-name="ro2">
            <table:table-cell/>
            <table:table-cell table:style-name="Default" table:number-columns-repeated="16383"/>
          </table:table-row>
        </table:table-header-rows>
        <table:table-row table:style-name="ro2">
          <table:table-cell table:style-name="ce2" office:value-type="string" calcext:value-type="string">
            <text:p>A) ACTIVO NO CORRIENTE</text:p>
          </table:table-cell>
          <table:table-cell table:style-name="ce5" table:formula="of:=+[.B10]" office:value-type="float" office:value="428.53" calcext:value-type="float">
            <text:p>428,5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. Inmovilizado intangible</text:p>
          </table:table-cell>
          <table:table-cell table:formula="of:=SUM([.B11:.B12])" office:value-type="float" office:value="428.53" calcext:value-type="float">
            <text:p>428,5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03000001 <text:s text:c="3"/>BRANDING AJE VERDE</text:p>
          </table:table-cell>
          <table:table-cell office:value-type="float" office:value="446" calcext:value-type="float">
            <text:p>446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280300001 <text:s text:c="3"/>AMORT.ACUMUL.BRANDING AJE VERD</text:p>
          </table:table-cell>
          <table:table-cell office:value-type="float" office:value="-17.47" calcext:value-type="float">
            <text:p>-17,47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B) ACTIVO CORRIENTE</text:p>
          </table:table-cell>
          <table:table-cell table:style-name="ce5" table:formula="of:=+[.B14]+[.B21]" office:value-type="float" office:value="330739.5" calcext:value-type="float">
            <text:p>330.739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II. Deudores comerciales y otras cuentas a cob.</text:p>
          </table:table-cell>
          <table:table-cell table:formula="of:=+[.B15]+[.B19]" office:value-type="float" office:value="2265.1" calcext:value-type="float">
            <text:p>2.265,1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1. Clientes ventas y prestación de servicios</text:p>
          </table:table-cell>
          <table:table-cell table:formula="of:=+[.B16]" office:value-type="float" office:value="108" calcext:value-type="float">
            <text:p>108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b) Cltes.ventas y prestación servicios CP</text:p>
          </table:table-cell>
          <table:table-cell table:formula="of:=SUM([.B17:.B18])" office:value-type="float" office:value="108" calcext:value-type="float">
            <text:p>108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03 <text:s text:c="3"/>MUÑOZ SAAVEDRA PABLO ESTEBAN</text:p>
          </table:table-cell>
          <table:table-cell office:value-type="float" office:value="54" calcext:value-type="float">
            <text:p>54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30000004 <text:s text:c="3"/>SAKHI MORENO SAMIRA</text:p>
          </table:table-cell>
          <table:table-cell office:value-type="float" office:value="54" calcext:value-type="float">
            <text:p>54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3. Otros deudores</text:p>
          </table:table-cell>
          <table:table-cell table:formula="of:=[.B20]" office:value-type="float" office:value="2157.1" calcext:value-type="float">
            <text:p>2.157,1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2700000 <text:s text:c="3"/>HACIENDA PÚBLICA,IGIC SOPORTA</text:p>
          </table:table-cell>
          <table:table-cell office:value-type="float" office:value="2157.1" calcext:value-type="float">
            <text:p>2.157,1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VII. Efectivo y otros activos líquidos equival.</text:p>
          </table:table-cell>
          <table:table-cell table:formula="of:=SUM([.B22:.B23])" office:value-type="float" office:value="328474.4" calcext:value-type="float">
            <text:p>328.474,4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572000001 <text:s text:c="3"/>SANTANDER</text:p>
          </table:table-cell>
          <table:table-cell office:value-type="float" office:value="328399.4" calcext:value-type="float">
            <text:p>328.399,4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572000002 <text:s text:c="3"/>CAJA 7</text:p>
          </table:table-cell>
          <table:table-cell office:value-type="float" office:value="75" calcext:value-type="float">
            <text:p>75,00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T O T A L <text:s text:c="2"/>A C T I V O</text:p>
          </table:table-cell>
          <table:table-cell table:style-name="ce5" table:formula="of:=+[.B9]+[.B13]" office:value-type="float" office:value="331168.03" calcext:value-type="float">
            <text:p>331.168,03</text:p>
          </table:table-cell>
          <table:table-cell table:style-name="Default" table:number-columns-repeated="16382"/>
        </table:table-row>
        <table:named-expressions>
          <table:named-range table:name="_xlnm.Print_Area" table:base-cell-address="$Activo.$A$1" table:cell-range-address="$Activo.$A$1:.$B$24" table:range-usable-as="print-range"/>
          <table:named-range table:name="_xlnm.Print_Titles" table:base-cell-address="$Activo.$A$1" table:cell-range-address="$Activo.$1:.$8" table:range-usable-as="repeat-column repeat-row"/>
        </table:named-expressions>
      </table:table>
      <table:table table:name="Pasivo" table:style-name="ta2" table:print-ranges="Pasivo.A1:Pasivo.B33">
        <table:table-column table:style-name="co1" table:default-cell-style-name="Default"/>
        <table:table-column table:style-name="co2" table:default-cell-style-name="ce6"/>
        <table:table-column table:style-name="co3" table:number-columns-repeated="16382"/>
        <table:table-header-rows>
          <table:table-row table:style-name="ro1">
            <table:table-cell table:style-name="ce1" office:value-type="string" calcext:value-type="string">
              <text:p>Balance de Situación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Empresa: ASOC EMPRESARIAL DE JOVENES EMPRESARIOS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Período: de Enero a Diciembre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Fecha: 18/11/2025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3" office:value-type="string" calcext:value-type="string">
              <text:p>Pasivo</text:p>
            </table:table-cell>
            <table:table-cell table:style-name="ce4" office:value-type="float" office:value="2022" calcext:value-type="float">
              <text:p>2022</text:p>
            </table:table-cell>
            <table:table-cell table:style-name="Default" table:number-columns-repeated="16382"/>
          </table:table-row>
          <table:table-row table:style-name="ro2">
            <table:table-cell/>
            <table:table-cell table:style-name="Default" table:number-columns-repeated="16383"/>
          </table:table-row>
        </table:table-header-rows>
        <table:table-row table:style-name="ro2">
          <table:table-cell table:style-name="ce2" office:value-type="string" calcext:value-type="string">
            <text:p>A) PATRIMONIO NETO</text:p>
          </table:table-cell>
          <table:table-cell table:style-name="ce5" table:formula="of:=+[.B10]+[.B12]" office:value-type="float" office:value="318831.8" calcext:value-type="float">
            <text:p>318.831,8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A-1) Fondos propios</text:p>
          </table:table-cell>
          <table:table-cell table:formula="of:=+[.B11]" office:value-type="float" office:value="72999.86" calcext:value-type="float">
            <text:p>72.999,8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VII. Resultado del ejercicio</text:p>
          </table:table-cell>
          <table:table-cell office:value-type="float" office:value="72999.86" calcext:value-type="float">
            <text:p>72.999,8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A-3) Subvenciones, donaciones y legados recibidos</text:p>
          </table:table-cell>
          <table:table-cell table:formula="of:=[.B13]" office:value-type="float" office:value="245831.94" calcext:value-type="float">
            <text:p>245.831,9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130000000 <text:s text:c="3"/>SUBVENCIONES OFICIALES DE CAPI</text:p>
          </table:table-cell>
          <table:table-cell office:value-type="float" office:value="245831.94" calcext:value-type="float">
            <text:p>245.831,94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B) PASIVO NO CORRIENTE</text:p>
          </table:table-cell>
          <table:table-cell table:style-name="ce5" table:formula="of:=+[.B15]" office:value-type="float" office:value="6850.5" calcext:value-type="float">
            <text:p>6.850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I. Deudas a largo plazo</text:p>
          </table:table-cell>
          <table:table-cell table:formula="of:=+[.B16]" office:value-type="float" office:value="6850.5" calcext:value-type="float">
            <text:p>6.850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3. Otras deudas a largo plazo</text:p>
          </table:table-cell>
          <table:table-cell table:formula="of:=[.B17]" office:value-type="float" office:value="6850.5" calcext:value-type="float">
            <text:p>6.850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171000001 <text:s text:c="3"/>PRESTAMO ADAY</text:p>
          </table:table-cell>
          <table:table-cell office:value-type="float" office:value="6850.5" calcext:value-type="float">
            <text:p>6.850,50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C) PASIVO CORRIENTE</text:p>
          </table:table-cell>
          <table:table-cell table:style-name="ce5" table:formula="of:=+[.B19]+[.B21]" office:value-type="float" office:value="5485.73" calcext:value-type="float">
            <text:p>5.485,7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III. Deudas a corto plazo</text:p>
          </table:table-cell>
          <table:table-cell table:formula="of:=+[.B20]" office:value-type="float" office:value="0" calcext:value-type="float">
            <text:p>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3. Otras deudas a corto plazo</text:p>
          </table:table-cell>
          <table:table-cell office:value-type="float" office:value="0" calcext:value-type="float">
            <text:p>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V. Acreedores comerc. y otras cuentas a pagar</text:p>
          </table:table-cell>
          <table:table-cell table:formula="of:=+[.B22]+[.B24]" office:value-type="float" office:value="5485.73" calcext:value-type="float">
            <text:p>5.485,7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1. Proveedores</text:p>
          </table:table-cell>
          <table:table-cell table:formula="of:=+[.B23]" office:value-type="float" office:value="0" calcext:value-type="float">
            <text:p>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b) Proveedores a corto plazo</text:p>
          </table:table-cell>
          <table:table-cell office:value-type="float" office:value="0" calcext:value-type="float">
            <text:p>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2. Otros acreedores</text:p>
          </table:table-cell>
          <table:table-cell table:formula="of:=SUM([.B25:.B32])" office:value-type="float" office:value="5485.73" calcext:value-type="float">
            <text:p>5.485,7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03 <text:s text:c="3"/>GONZALEZ GONZALEZ PAOLA</text:p>
          </table:table-cell>
          <table:table-cell office:value-type="float" office:value="821.62" calcext:value-type="float">
            <text:p>821,6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16 <text:s text:c="3"/>DOS POR DOS GRUPOIMAGEN, S.L.</text:p>
          </table:table-cell>
          <table:table-cell office:value-type="float" office:value="191.53" calcext:value-type="float">
            <text:p>191,5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17 <text:s text:c="3"/>AGUILAR EUGENIO BELFIR</text:p>
          </table:table-cell>
          <table:table-cell office:value-type="float" office:value="82.8" calcext:value-type="float">
            <text:p>82,8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10000023 <text:s text:c="3"/>LA CUEVITA BUS SL</text:p>
          </table:table-cell>
          <table:table-cell office:value-type="float" office:value="235.4" calcext:value-type="float">
            <text:p>235,4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65000000 <text:s text:c="3"/>REMUNERACIONES PENDIENTES DE P</text:p>
          </table:table-cell>
          <table:table-cell office:value-type="float" office:value="-459.01" calcext:value-type="float">
            <text:p>-459,0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5100000 <text:s text:c="3"/>HP, ACREED. RETEN. PRACTICADAS</text:p>
          </table:table-cell>
          <table:table-cell office:value-type="float" office:value="321.8" calcext:value-type="float">
            <text:p>321,8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5100001 <text:s text:c="3"/>H.P. RETENCIONES PERSONAL</text:p>
          </table:table-cell>
          <table:table-cell office:value-type="float" office:value="2494.49" calcext:value-type="float">
            <text:p>2.494,4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476000000 <text:s text:c="3"/>ORGANI.DE LA SS.SS.,ACREEDORES</text:p>
          </table:table-cell>
          <table:table-cell office:value-type="float" office:value="1797.1" calcext:value-type="float">
            <text:p>1.797,10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T O T A L <text:s text:c="2"/>PATRIMONIO NETO Y PASIVO</text:p>
          </table:table-cell>
          <table:table-cell table:style-name="ce5" table:formula="of:=+[.B9]+[.B14]+[.B18]" office:value-type="float" office:value="331168.03" calcext:value-type="float">
            <text:p>331.168,03</text:p>
          </table:table-cell>
          <table:table-cell table:style-name="Default" table:number-columns-repeated="16382"/>
        </table:table-row>
        <table:named-expressions>
          <table:named-range table:name="_xlnm.Print_Area" table:base-cell-address="$Activo.$A$1" table:cell-range-address="$Pasivo.$A$1:.$B$33" table:range-usable-as="print-range"/>
          <table:named-range table:name="_xlnm.Print_Titles" table:base-cell-address="$Activo.$A$1" table:cell-range-address="$Pasivo.$1:.$8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4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2" style:volatile="true">
      <number:text loext:blank-width-char="-"> </number:text>
      <number:fill-character> </number:fill-character>
      <number:text loext:blank-width-char="-3">- €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P1" style:volatile="true">
      <style:text-properties fo:color="#ff0000"/>
      <number:text>-</number:text>
      <number:number number:decimal-places="2" number:min-decimal-places="2" number:min-integer-digits="1" number:grouping="true"/>
    </number:number-style>
    <number:number-style style:name="N136">
      <number:number number:decimal-places="0" number:min-decimal-places="0" number:min-integer-digits="1"/>
      <style:map style:condition="value()&gt;0" style:apply-style-name="N136P0"/>
      <style:map style:condition="value()&lt;0" style:apply-style-name="N136P1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Tema d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scale-to-Y="100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8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ctivo" style:display-name="PageStyle_Activ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asivo" style:display-name="PageStyle_Pasiv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ndrea - Protelum</meta:initial-creator>
    <dc:creator>Andrea - Protelum</dc:creator>
    <meta:creation-date>2025-11-18T11:57:24</meta:creation-date>
    <dc:date>2025-11-18T11:58:02</dc:date>
    <meta:generator>LibreOffice/25.2.7.2$Windows_X86_64 LibreOffice_project/5cbfd1ab6520636bb5f7b99185aa69bd7456825d</meta:generator>
    <meta:document-statistic meta:table-count="2" meta:cell-count="94" meta:object-count="0"/>
    <meta:user-defined meta:name="AppVersion">16.0300</meta:user-defined>
  </office:meta>
</office:document-meta>
</file>